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ostzeedijk Beneden 41B-02 3062V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een omgevingsvergunning, met kenmerk <text:span text:style-name="nadrukvet">Z2026-008592/2026062301233</text:span>, heeft verleend voor de Bouwactiviteit (omgevingsplan), Bouwactiviteit (technisch), Buitenplanse activiteit (BOPA)</text:p>
            <text:p text:style-name="common-al">De aanvraag betreft het realiseren van een kap met twee dakkapellen op de zijdakvlakken van een woning en het plaatsen van een dakterras op de locatie Oostzeedijk Beneden 41B-02 3062VL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6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592</meta:user-defined>
    <meta:user-defined meta:name="DCTERMS.abstract">het realiseren van een kap met twee dakkapellen op de  zijdakvlakken van een woning en het plaatsen van een dakterras.</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Oostzeedijk Beneden 41B-02 3062VL Rotterdam</meta:user-defined>
    <meta:user-defined meta:name="DCTERMS.W3CDTF/DCTERMS.available">2026-08-20</meta:user-defined>
    <meta:user-defined meta:name="DCTERMS.W3CDTF/OVERHEIDop.jaargang">2026</meta:user-defined>
    <meta:user-defined meta:name="OVERHEIDop.publicationIssue">394636</meta:user-defined>
    <meta:user-defined meta:name="OVERHEIDop.GmbID/DC.identifier">gmb-2026-394636</meta:user-defined>
    <meta:user-defined meta:name="OVERHEIDop.versieInformatie"/>
  </office:meta>
</office:document-meta>
</file>