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ast Raadhuisstraat 16, 6042JL Roermond, RMD00-F-5851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naast Raadhuisstraat 16, 6042JL Roermond, RMD00-F-5851: functiewijziging naar wonen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52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13 augustus 2026 besloten voor de beslissing op de aanvraag de beslistermijn met maximaal 6 weken te verlengen tot uiterlijk 25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52</meta:user-defined>
    <meta:user-defined meta:name="DCTERMS.abstract">Omschrijving (incl. locatie):  naast Raadhuisstraat 16, 6042JL Roermond, RMD00-F-5851: functiewijziging naar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naast Raadhuisstraat 16, 6042JL Roermond, RMD00-F-5851 - Verlengen beslistermijn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35</meta:user-defined>
    <meta:user-defined meta:name="OVERHEIDop.GmbID/DC.identifier">gmb-2026-394635</meta:user-defined>
    <meta:user-defined meta:name="OVERHEIDop.versieInformatie"/>
  </office:meta>
</office:document-meta>
</file>