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dhuizenstraat 60 1106D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/e boom in de achtertuin v/d woning, die te groot is geworden voor de tuin en gebreken vertonen (o.a. veel dode takken)</text:p>
            <text:p text:style-name="common-al">Zaakadres: Veldhuizenstraat 60 1106DH Amsterdam</text:p>
            <text:p text:style-name="common-al">Datum ontvangst: 07-08-2026</text:p>
            <text:p text:style-name="common-al">Zaaknummer: Z2026-035229</text:p>
            <text:p text:style-name="common-al">DSO-nummer: 202608070064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63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3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3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5229</meta:user-defined>
    <meta:user-defined meta:name="DCTERMS.abstract">kappen v/e boom in de achtertuin v/d woning, die te groot is geworden voor de tuin en gebreken vertonen (o.a. veel dode takken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dhuizenstraat 60 1106DH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33</meta:user-defined>
    <meta:user-defined meta:name="OVERHEIDop.GmbID/DC.identifier">gmb-2026-394633</meta:user-defined>
    <meta:user-defined meta:name="OVERHEIDop.versieInformatie"/>
  </office:meta>
</office:document-meta>
</file>