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, Gerwen en Nederwetten, aanvraag omgevingsvergunning ingetrokken voor het verhogen van de nok van de woning, Heerendonk 2 Nuenen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door de aanvrager ingetrokken:</text:p>
            <text:p text:style-name="common-al">Omschrijving: het verhogen van de nok van de woning</text:p>
            <text:p text:style-name="common-al">Locatie: Heerendonk 2 Nuenen</text:p>
            <text:p text:style-name="common-al">Datum ingetrokken: 18 augustus 2026</text:p>
            <text:p text:style-name="common-al">Zaaknummer: 08203757340</text:p>
            <text:p text:style-name="last-al">Tegen de intrekking van de aanvraag omgevingsvergunning kan geen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9462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uenen, Gerwen en Nederwe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03757340</meta:user-defined>
    <meta:user-defined meta:name="DCTERMS.abstract">het verhogen van de nok van de woning</meta:user-defined>
    <dc:language>nl</dc:language>
    <meta:user-defined meta:name="OVERHEIDop.locatietype/OVERHEIDop.gebiedsmarkering">Vlak</meta:user-defined>
    <meta:user-defined meta:name="DC.title">Gemeente Nuenen, Gerwen en Nederwetten, aanvraag omgevingsvergunning ingetrokken voor het verhogen van de nok van de woning, Heerendonk 2 Nuenen: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25</meta:user-defined>
    <meta:user-defined meta:name="OVERHEIDop.GmbID/DC.identifier">gmb-2026-394625</meta:user-defined>
    <meta:user-defined meta:name="OVERHEIDop.versieInformatie"/>
  </office:meta>
</office:document-meta>
</file>