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rooien van een boom, Fugelkamp 14, Harkema (nabij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rooien van een boom, Fugelkamp 14, Harkema (nabij)</text:p>
            <text:p text:style-name="common-al">Zaaknummer: Z2026-001227</text:p>
            <text:p text:style-name="common-al">Zaakadres: Fugelkamp 14, Harkema (nabij)</text:p>
            <text:p text:style-name="common-al">Omschrijving: het rooien van een boom</text:p>
            <text:p text:style-name="last-al">Datum ontvangst: 18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946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1227</meta:user-defined>
    <meta:user-defined meta:name="DCTERMS.abstract">het rooien van e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rooien van een boom, Fugelkamp 14, Harkema (nabij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20</meta:user-defined>
    <meta:user-defined meta:name="OVERHEIDop.GmbID/DC.identifier">gmb-2026-394620</meta:user-defined>
    <meta:user-defined meta:name="OVERHEIDop.versieInformatie"/>
  </office:meta>
</office:document-meta>
</file>