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verlenen omzettingsvergunning  Eerste Jan Steenstraat 47D 1072N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lenen aanvraag voor het omzetten van 1 zelfstandige woonruimte naar 3 onzelfstandige woonruimten</text:p>
            <text:p text:style-name="common-al">Besluit: verleend</text:p>
            <text:p text:style-name="common-al">Besluit verzonden op: 18-08-2026</text:p>
            <text:p text:style-name="common-al">Zaakadres: Eerste Jan Steenstraat 47D 1072NB Amsterdam</text:p>
            <text:p text:style-name="common-al">Zaaknummer: Z2026-020397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.administratie.sdz@amsterdam.nl?Subject=Dossiernummer Z2026-020397" xlink:type="simple">vth.administratie.sdz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8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461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1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1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20397</meta:user-defined>
    <meta:user-defined meta:name="DCTERMS.abstract">verlenen aanvraag voor het omzetten van 1 zelfstandige woonruimte naar 3 onzelfstandige woonruimten</meta:user-defined>
    <dc:language>nl</dc:language>
    <meta:user-defined meta:name="OVERHEIDop.locatietype/OVERHEIDop.gebiedsmarkering">Punt</meta:user-defined>
    <meta:user-defined meta:name="DC.title">Besluit verlenen omzettingsvergunning  Eerste Jan Steenstraat 47D 1072NB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619</meta:user-defined>
    <meta:user-defined meta:name="OVERHEIDop.GmbID/DC.identifier">gmb-2026-394619</meta:user-defined>
    <meta:user-defined meta:name="OVERHEIDop.versieInformatie"/>
  </office:meta>
</office:document-meta>
</file>