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Haya van Somerenstraat 15, 1862 DA Bergen (NH), het plaatsen van een dakkapel (zijdakvlak), verzenddatum 18 augustus 2026 (Z2026-000043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461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1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1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304</meta:user-defined>
    <meta:user-defined meta:name="DCTERMS.abstract">Haya van Somerenstraat 15, 1862 DA Bergen (NH), het plaatsen van een dakkapel (zijdakvlak), verzenddatum 18 augustus 2026 (Z2026-00004304)</meta:user-defined>
    <dc:language>nl</dc:language>
    <meta:user-defined meta:name="OVERHEIDop.locatietype/OVERHEIDop.gebiedsmarkering">Vlak</meta:user-defined>
    <meta:user-defined meta:name="DC.title">Gemeente Bergen, aanvraag omgevingsvergunning (regulier) verleend, Haya van Somerenstraat 15, 1862 DA Bergen (NH), het plaatsen van een dakkapel (zijdakvlak), verzenddatum 18 augustus 2026 (Z2026-00004304)</meta:user-defined>
    <meta:user-defined meta:name="DCTERMS.W3CDTF/DCTERMS.available">2026-08-20</meta:user-defined>
    <meta:user-defined meta:name="DCTERMS.W3CDTF/OVERHEIDop.jaargang">2026</meta:user-defined>
    <meta:user-defined meta:name="OVERHEIDop.publicationIssue">394611</meta:user-defined>
    <meta:user-defined meta:name="OVERHEIDop.GmbID/DC.identifier">gmb-2026-394611</meta:user-defined>
    <meta:user-defined meta:name="OVERHEIDop.versieInformatie"/>
  </office:meta>
</office:document-meta>
</file>