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12 en 13 september 2026, The Big Draw Nijmegen - Mariënburgplein, Plein 1944 en Papengas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0-08-2026</text:p>
            <text:p text:style-name="common-al">
            <text:span text:style-name="nadrukvet">Omschrijving: </text:span>Evenementenvergunning (Mariënburg bij de kapel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4558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25-07-2026</text:p>
            <text:p text:style-name="common-al">
            <text:span text:style-name="nadrukvet">Definitieve beschikking verzonden: </text:span>18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9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8 augustus 2026 tot en met 29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4558/06b5fa7c-9a1f-4ff2-a8c2-1c8754dea851.pdf" xlink:type="simple">https://besluitenapv.nijmegen.nl/ZD2600094558/06b5fa7c-9a1f-4ff2-a8c2-1c8754dea851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460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12 en 13 september 2026, The Big Draw Nijmegen - Mariënburgplein, Plein 1944 en Papengas te Nijmeg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04</meta:user-defined>
    <meta:user-defined meta:name="OVERHEIDop.GmbID/DC.identifier">gmb-2026-394604</meta:user-defined>
    <meta:user-defined meta:name="OVERHEIDop.versieInformatie"/>
  </office:meta>
</office:document-meta>
</file>