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ntershof 216 1104G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/d kozijnen, voordeur, sandwichpanelen en ruiten aan de voorgevel door beter geïsoleerde kunststof kozijnen met HR tripel glas</text:p>
            <text:p text:style-name="common-al">Zaakadres: Kantershof 216 1104GL Amsterdam</text:p>
            <text:p text:style-name="common-al">Datum ontvangst: 30-07-2026</text:p>
            <text:p text:style-name="common-al">Zaaknummer: Z2026-034324</text:p>
            <text:p text:style-name="common-al">DSO-nummer: 202607300133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60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324</meta:user-defined>
    <meta:user-defined meta:name="DCTERMS.abstract">vervangen v/d kozijnen, voordeur, sandwichpanelen en ruiten aan de voorgevel door beter geïsoleerde kunststof kozijnen met HR tripel gl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antershof 216 1104GL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02</meta:user-defined>
    <meta:user-defined meta:name="OVERHEIDop.GmbID/DC.identifier">gmb-2026-394602</meta:user-defined>
    <meta:user-defined meta:name="OVERHEIDop.versieInformatie"/>
  </office:meta>
</office:document-meta>
</file>