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150755i4a147148-3637-4f3e-9803-540bfc0b554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ext:p text:style-name="single-kop-titel">Voornemen tot het vestigen van het recht van opstal nabij J.A. van Seumerenlaan 3 te Uithoorn door de gemeente Uithoor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Didam-arrest</text:span>
            </text:span>
          </text:p>
            <text:p text:style-name="common-al">Naar aanleiding van het Didam-arrest informeert de gemeente Uithoorn geïnteresseerden over voorgenomen onroerend goed-gerelateerde overeenkomsten die niet openbaar aanbesteed zijn. U kunt hierbij bijvoorbeeld denken aan verkoop of verhuur van grond of gebouwen, uitgifte in erfpacht of het vestigen van een recht van opstal. Met de publicatie van deze voornemens handelt de gemeente transparant, biedt zij mededingingsruimte en geeft de gemeente uitvoering aan het arrest van de Hoge Raad d.d. 26 november 2021 (ECLI:NL:HR: 2021:1778).</text:p>
            <text:p text:style-name="common-al">Voor de volgende transactie is naar het oordeel van de gemeente slechts één serieuze gegadigde. U leest daarbij de motivatie daarvoor. U leest hier ook hoe u, binnen de aangegeven vervaltermijn, kunt aangeven dat u zich niet kunt verenigen met dit voornemen en waarom dat zo is.</text:p>
            <text:p text:style-name="common-al">
            <text:span text:style-name="nadrukvet">
              <text:span text:style-name="nadrukondlijn">Objectinformatie en voorgenomen vestiging van het recht van opstal </text:span>
            </text:span>
          </text:p>
            <text:p text:style-name="common-al">De gemeente Uithoorn heeft het voornemen om op het perceel, kadastraal bekend gemeente Uithoorn, sectie B, nummer 11142, gelegen nabij J.A. van Seumerenlaan 3 te Uithoorn, ter grootte van circa 23 m² (hierna te noemen: het Perceel), een recht van opstal te vestigen ten behoeve van Liander N.V. </text:p>
            <text:p text:style-name="common-al">
            <text:span text:style-name="nadrukvet">
              <text:span text:style-name="nadrukondlijn">Liander N.V. is de enige serieuze gegadigde</text:span>
            </text:span>
          </text:p>
            <text:p text:style-name="common-al">De gemeente Uithoorn is voornemens om op een perceel grond van ca. 23 m² een recht van opstal te vestigen ten behoeve van Liander N.V. nabij J.A. van Seumerenlaan 3 te Uithoorn voor het plaatsen van een transformatorstation. </text:p>
            <text:p text:style-name="common-al">De redenen voor de gemeente om deze overeenkomst met Liander N.V. als enige serieuze gegadigde aan te gaan zijn als volgt:</text:p>
            <text:list text:style-name="id1-3-2-1-1-9">
              <text:list-item text:style-override="id1-3-2-1-1-9-1">
                <text:number>–</text:number>
                <text:p text:style-name="al">De grond wordt in principe uitgegeven tenzij er op grond van de uitzondering krachtens het ter plaatse geldende bestemmingsplan een voorziening op een klein perceel geplaatst kan worden die in het kader van het algemeen belang gewenst is.</text:p>
              </text:list-item>
              <text:list-item text:style-override="id1-3-2-1-1-9-2">
                <text:number>–</text:number>
                <text:p text:style-name="al">Liander N.V. gaat zich inzetten om aan de toenemende elektriciteitsvraag en aan de vraag naar het kunnen terugleveren van elektriciteit te voldoen en kan als enige netbeheerder het transformatorstation plaatsen.</text:p>
              </text:list-item>
            </text:list>
            <text:p text:style-name="common-al">Gelet op het voorgaande is de gemeente van oordeel dat Liander N.V. op grond van objectieve, redelijke en toetsbare criteria de enige serieuze gegadigde is die in aanmerking komt voor de verkrijging van het Perceel en de realisatie van het te plaatsen transformatorstation.</text:p>
            <text:p text:style-name="common-al">
            <text:span text:style-name="nadrukvet">
              <text:span text:style-name="nadrukondlijn">Vervaltermijn</text:span>
            </text:span>
          </text:p>
            <text:p text:style-name="common-al">Als u zich niet kan verenigen met de voorgenomen gronduitgifte, omdat u van mening bent dat u ook hiervoor in aanmerking moet komen, dient deze (rechts)persoon binnen twintig (20) kalenderdagen na deze publicatie in het Gemeenteblad een kort geding aanhangig te maken bij de voorzieningenrechter van de rechtbank Amsterdam. Het kort geding is tijdig aanhangig gemaakt als binnen voornoemde termijn van twintig (20) dagen een rechtsgeldige dagvaarding is betekend bij de gemeente Uithoorn. Deze termijn is redelijk omdat deze vergelijkbaar is met termijnen die overheden bij soortgelijke aankondigingen (moeten) hanteren en gelet op de voortgang in dit traject tot gronduitgifte.</text:p>
            <text:p text:style-name="common-al">De termijn is een vervaltermijn. Bij gebreke van een tijdig aanhangig gemaakt kort geding vervalt het recht om u tegen het aangaan en uitvoeren van de overeenkomst te verzetten en/of daarop enige vordering tot schadevergoeding of welke andere aanspraak dan ook te baseren, althans heeft u uw rechten daarop verwerkt. De gemeente en de beoogd koper zouden onredelijk worden benadeeld als pas na deze (duidelijk kenbaar gemaakte) termijn alsnog tegen het voornemen tot het aangaan van de overeenkomst zou worden opgekomen. </text:p>
            <text:p text:style-name="common-al">Als u naar aanleiding van deze publicatie vragen heeft, kunt u contact opnemen met de heer R.A. van de Pol, tel.nr. (0297) 51 32 12.</text:p>
            <text:p text:style-name="common-al">Ligging van het perceel in zijn omgeving:</text:p>
            <text:p text:style-name="last-al">
            <draw:frame><draw:text-box><text:section text:name="plaatje_id1-3-2-1-1-16-1" text:style-name="plaatje">
              <text:p text:style-name="illustratie_id1-3-2-1-1-16-1-1"><draw:frame draw:style-name="illustratie_id1-3-2-1-1-16-1-1" text:anchor-type="paragraph" svg:width="130mm" svg:height="145.8mm"><draw:image xlink:href="Pictures/Schermafbeelding2026-08-18150755i4a147148-3637-4f3e-9803-540bfc0b5548.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6-1-1" style:parent-style-name="Standard">
      <style:paragraph-properties style:line-spacing="0mm" style:text-autospace="none" ofo:line-height="0.001cm"/>
    </style:style>
    <style:style style:family="graphic" style:name="illustratie_id1-3-2-1-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459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9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9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tot het vestigen van het recht van opstal nabij J.A. van Seumerenlaan 3 te Uithoorn door de gemeente Uithoorn</meta:user-defined>
    <meta:user-defined meta:name="DCTERMS.W3CDTF/DCTERMS.available">2026-08-24</meta:user-defined>
    <meta:user-defined meta:name="DCTERMS.W3CDTF/OVERHEIDop.jaargang">2026</meta:user-defined>
    <meta:user-defined meta:name="OVERHEIDop.publicationIssue">394598</meta:user-defined>
    <meta:user-defined meta:name="OVERHEIDop.GmbID/DC.identifier">gmb-2026-394598</meta:user-defined>
    <meta:user-defined meta:name="OVERHEIDop.versieInformatie"/>
  </office:meta>
</office:document-meta>
</file>