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​Gemert-Bakel, melding Besluit activiteiten leefomgeving, Sijpseweg 53​ te Elsen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Gemert-Bakel​ maakt bekend dat er een melding ingevolge het Besluit activiteiten leefomgeving (Bal) is ontvangen.</text:p>
            <text:p text:style-name="common-al">Bedrijf: rundveehouderij</text:p>
            <text:p text:style-name="common-al">Locatie: Sijpseweg 53​ te Elsendorp</text:p>
            <text:p text:style-name="common-al">Activiteit: mba het houden van landbouwhuisdieren in een dierenverblijf</text:p>
            <text:p text:style-name="common-al">Voor: het wijzigen van de dierbezetting, waarbij het aantal stuks melkkoeien afneemt en het aantal stuks vrouwelijk jongvee toeneemt</text:p>
            <text:p text:style-name="common-al">Datum melding: 24 april 2026DSO-verzoeknummer: 2026042401181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-2026-007717 gekoppeld. U dient bij correspondentie dit zaaknummer te vermelden. Indien u gebruik maakt van e-mail, dan verzoeken we u het zaaknummer in de onderwerpregel te plaatsen. </text:p>
            <text:p text:style-name="common-al">De correspondentie middels e-mail dient u te richten aan vergunningen@odzob.nl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9459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9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9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Gemert-Bake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07717</meta:user-defined>
    <dc:language>nl</dc:language>
    <meta:user-defined meta:name="OVERHEIDop.locatietype/OVERHEIDop.gebiedsmarkering">Adres</meta:user-defined>
    <meta:user-defined meta:name="DC.title">Gemeente ​Gemert-Bakel, melding Besluit activiteiten leefomgeving, Sijpseweg 53​ te Elsendorp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594</meta:user-defined>
    <meta:user-defined meta:name="OVERHEIDop.GmbID/DC.identifier">gmb-2026-394594</meta:user-defined>
    <meta:user-defined meta:name="OVERHEIDop.versieInformatie"/>
  </office:meta>
</office:document-meta>
</file>