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Ter Gouwstraat 15-H 1093JX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kappen van een boom</text:p>
            <text:p text:style-name="common-al">Zaakadres: Ter Gouwstraat 15-H 1093JX Amsterdam</text:p>
            <text:p text:style-name="common-al">Datum ontvangst: 10-08-2026</text:p>
            <text:p text:style-name="common-al">Zaaknummer: Z2026-035334</text:p>
            <text:p text:style-name="common-al">DSO-nummer: 202608100010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5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334</meta:user-defined>
    <meta:user-defined meta:name="DCTERMS.abstract">kappen van een boo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Ter Gouwstraat 15-H 1093JX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91</meta:user-defined>
    <meta:user-defined meta:name="OVERHEIDop.GmbID/DC.identifier">gmb-2026-394591</meta:user-defined>
    <meta:user-defined meta:name="OVERHEIDop.versieInformatie"/>
  </office:meta>
</office:document-meta>
</file>