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gemeente Medemblik, Wervershoof, kermis Onderdijk 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gafsluiting/parkeerverbod</text:span>: Zeedijk, tussen Van Velzenstraat en de Oosterdijk van donderdag 3 september, 08.00 uur tot dinsdag 8 september, 12.00 uur.</text:p>
            <text:p text:style-name="common-al">
            <text:span text:style-name="nadrukvet">Parkeerverbod</text:span>: Nes vanaf nr. 106 t/m 122A van vrijdag 4 september, 09.00 uur tot dinsdag 8 september, 12.00 uur.</text:p>
            <text:p text:style-name="common-al">
            <text:span text:style-name="nadrukvet">Bijzonderheden:</text:span>  Omleidingsroute voor buslijn 415 en het doorgaand verkeer.</text:p>
            <text:p text:style-name="common-al">PostNL pakketpunt bereikbaar voor brengen en afhalen.  Wegsleepregeling van kracht.</text:p>
            <text:p text:style-name="last-al">
            <text:span text:style-name="nadrukvet">Te plaatsen rolcontainer (plastic, blik &amp; drinkpakken): </text:span>In verband met de opbouw van de kermis vragen wij de bewoners aan de Onderdijk vanaf nr. 127 t/m 85, de Van Velzenstraat en de Pastoor Van Santestraat,  hun PBD-rolcontainers eenmalig op vrijdag 4 september vóór 06.30 uur aan de weg te zetten.  Alvast bedankt voor uw medewerking!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9458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Verkeersmaatregel gemeente Medemblik, Wervershoof, kermis Onderd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89</meta:user-defined>
    <meta:user-defined meta:name="OVERHEIDop.GmbID/DC.identifier">gmb-2026-394589</meta:user-defined>
    <meta:user-defined meta:name="OVERHEIDop.versieInformatie"/>
  </office:meta>
</office:document-meta>
</file>