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Krukas 3, Vijfhuizen - Realiseren nieuw bedrijfsgebouw</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een nieuw bedrijfsgebouw</text:p>
            <text:p text:style-name="common-al">Zaaknummer: OD2026-0047003</text:p>
            <text:p text:style-name="common-al">DSO nummer: 2026071702116</text:p>
            <text:p text:style-name="common-al">Ontvangstdatum aanvraag: 18-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458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8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8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7003</meta:user-defined>
    <meta:user-defined meta:name="DCTERMS.abstract">het realiseren van een nieuw bedrijfsgebouw</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Krukas 3, Vijfhuizen - Realiseren nieuw bedrijfsgebouw</meta:user-defined>
    <meta:user-defined meta:name="DCTERMS.W3CDTF/DCTERMS.available">2026-08-20</meta:user-defined>
    <meta:user-defined meta:name="DCTERMS.W3CDTF/OVERHEIDop.jaargang">2026</meta:user-defined>
    <meta:user-defined meta:name="OVERHEIDop.publicationIssue">394588</meta:user-defined>
    <meta:user-defined meta:name="OVERHEIDop.GmbID/DC.identifier">gmb-2026-394588</meta:user-defined>
    <meta:user-defined meta:name="OVERHEIDop.versieInformatie"/>
  </office:meta>
</office:document-meta>
</file>