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vangen van de begane grondvloer, Daendelsstraat 6, 3531GD Utrecht, GU-Z2026-00632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ndelsstraat 6, 3531GD Utrecht</text:p>
            <text:p text:style-name="common-al">GU-Z2026-0063222</text:p>
            <text:p text:style-name="common-al">Toelichting: het vervangen van de begane grondvloe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5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3222</meta:user-defined>
    <meta:user-defined meta:name="DCTERMS.abstract">Toelichting: het vervangen van de begane grondvloer</meta:user-defined>
    <dc:language>nl</dc:language>
    <meta:user-defined meta:name="OVERHEIDop.locatietype/OVERHEIDop.gebiedsmarkering">Vlak</meta:user-defined>
    <meta:user-defined meta:name="DC.title">Verleende Omgevingsvergunning, het vervangen van de begane grondvloer, Daendelsstraat 6, 3531GD Utrecht, GU-Z2026-0063222</meta:user-defined>
    <meta:user-defined meta:name="OVERHEIDop.datumEindeReactietermijn">2026-09-29</meta:user-defined>
    <meta:user-defined meta:name="OVERHEIDop.terinzageleggingBG">https://jeleefomgeving.nl/inzien/002220647/2458651c-97f6-4718-8482-c114731e6c3b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80</meta:user-defined>
    <meta:user-defined meta:name="OVERHEIDop.GmbID/DC.identifier">gmb-2026-394580</meta:user-defined>
    <meta:user-defined meta:name="OVERHEIDop.versieInformatie"/>
  </office:meta>
</office:document-meta>
</file>