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kamerverhuurpand (9 kamers), aan St. Annastraat 240, 6525GZ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ontving de gemeente een melding brandveilig gebruik voor het kamerverhuurpand (9 kamers) aan St. Annastraat 240, 6525GZ Nijmegen. De melding is geregistreerd onder kenmerk Z2026-00004533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5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533</meta:user-defined>
    <meta:user-defined meta:name="DCTERMS.abstract">Betreft: Melding op locatie St. Annastraat 240, 6525GZ Nijmegen</meta:user-defined>
    <dc:language>nl</dc:language>
    <meta:user-defined meta:name="OVERHEIDop.locatietype/OVERHEIDop.gebiedsmarkering">Vlak</meta:user-defined>
    <meta:user-defined meta:name="DC.title">Melding brandveilig gebruik kamerverhuurpand (9 kamers), aan St. Annastraat 240, 6525GZ Nijme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79</meta:user-defined>
    <meta:user-defined meta:name="OVERHEIDop.GmbID/DC.identifier">gmb-2026-394579</meta:user-defined>
    <meta:user-defined meta:name="OVERHEIDop.versieInformatie"/>
  </office:meta>
</office:document-meta>
</file>