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st omgevingsvergunning, het rooien , snoeien en verplanten van struiken, Stationsstraat 18, Buitenpo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chtkarspelen heeft een omgevingsvergunning ontvangen voor het rooien , snoeien en verplanten van struiken, Stationsstraat 18, Buitenpost</text:p>
            <text:p text:style-name="common-al">Zaaknummer: Z2026-001226</text:p>
            <text:p text:style-name="common-al">Zaakadres: Stationsstraat 18, Buitenpost</text:p>
            <text:p text:style-name="common-al">Omschrijving: het rooien , snoeien en verplanten van struiken</text:p>
            <text:p text:style-name="last-al">Datum ontvangst: 18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39457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7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7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01226</meta:user-defined>
    <meta:user-defined meta:name="DCTERMS.abstract">het rooien , snoeien en verplanten van struik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Achtkarspelen - ontvangst omgevingsvergunning, het rooien , snoeien en verplanten van struiken, Stationsstraat 18, Buitenpos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78</meta:user-defined>
    <meta:user-defined meta:name="OVERHEIDop.GmbID/DC.identifier">gmb-2026-394578</meta:user-defined>
    <meta:user-defined meta:name="OVERHEIDop.versieInformatie"/>
  </office:meta>
</office:document-meta>
</file>