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Woustraat 98 1073L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lichtbak gevelreclame plat op de voorgevel ter hoogte van de begane grond (legalisatie)</text:p>
            <text:p text:style-name="common-al">Zaakadres: Van Woustraat 98 1073LR Amsterdam</text:p>
            <text:p text:style-name="common-al">Datum ontvangst: 16-06-2026</text:p>
            <text:p text:style-name="common-al">Zaaknummer: Z2026-026342</text:p>
            <text:p text:style-name="common-al">DSO-nummer: 20260616008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342</meta:user-defined>
    <meta:user-defined meta:name="DCTERMS.abstract">plaatsen van lichtbak gevelreclame plat op de voorgevel ter hoogte van de begane grond (le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Woustraat 98 1073LR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77</meta:user-defined>
    <meta:user-defined meta:name="OVERHEIDop.GmbID/DC.identifier">gmb-2026-394577</meta:user-defined>
    <meta:user-defined meta:name="OVERHEIDop.versieInformatie"/>
  </office:meta>
</office:document-meta>
</file>