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eeteeltstraat 54 1097W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</text:p>
            <text:p text:style-name="common-al">Zaakadres: Veeteeltstraat 54 1097WX Amsterdam</text:p>
            <text:p text:style-name="common-al">Datum ontvangst: 08-08-2026</text:p>
            <text:p text:style-name="common-al">Zaaknummer: Z2026-03526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262</meta:user-defined>
    <meta:user-defined meta:name="DCTERMS.abstract">het 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Veeteeltstraat 54 1097WX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76</meta:user-defined>
    <meta:user-defined meta:name="OVERHEIDop.GmbID/DC.identifier">gmb-2026-394576</meta:user-defined>
    <meta:user-defined meta:name="OVERHEIDop.versieInformatie"/>
  </office:meta>
</office:document-meta>
</file>