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10">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3*"/>
    </style:style>
    <style:style style:family="table-column" style:parent-style-name="colspec" style:name="id1-3-2-2-9-10-1-2">
      <style:table-column-properties style:rel-column-width="77*"/>
    </style:style>
    <text:list-style style:name="id1-3-2-2-9-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9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108-1-1">
      <style:table-column-properties style:rel-column-width="26*"/>
    </style:style>
    <style:style style:family="table-column" style:parent-style-name="colspec" style:name="id1-3-2-4-108-1-2">
      <style:table-column-properties style:rel-column-width="64*"/>
    </style:style>
    <text:list-style style:name="id1-3-2-4-108-1-3-2-2-1">
      <text:list-level-style-bullet text:bullet-char="–" text:level="1">
        <style:list-level-properties text:min-label-width="10mm"/>
      </text:list-level-style-bullet>
    </text:list-style>
    <text:list-style style:name="id1-3-2-4-108-1-3-2-2-1-1">
      <text:list-level-style-bullet text:bullet-char="–" text:level="1">
        <style:list-level-properties text:min-label-width="10mm"/>
      </text:list-level-style-bullet>
    </text:list-style>
    <text:list-style style:name="id1-3-2-4-108-1-3-2-2-1-2">
      <text:list-level-style-bullet text:bullet-char="–" text:level="1">
        <style:list-level-properties text:min-label-width="10mm"/>
      </text:list-level-style-bullet>
    </text:list-style>
    <text:list-style style:name="id1-3-2-4-108-1-3-2-2-1-3">
      <text:list-level-style-bullet text:bullet-char="–" text:level="1">
        <style:list-level-properties text:min-label-width="10mm"/>
      </text:list-level-style-bullet>
    </text:list-style>
    <text:list-style style:name="id1-3-2-4-108-1-3-3-2-2">
      <text:list-level-style-bullet text:bullet-char="–" text:level="1">
        <style:list-level-properties text:min-label-width="10mm"/>
      </text:list-level-style-bullet>
    </text:list-style>
    <text:list-style style:name="id1-3-2-4-108-1-3-3-2-2-1">
      <text:list-level-style-bullet text:bullet-char="–" text:level="1">
        <style:list-level-properties text:min-label-width="10mm"/>
      </text:list-level-style-bullet>
    </text:list-style>
    <text:list-style style:name="id1-3-2-4-108-1-3-3-2-2-2">
      <text:list-level-style-bullet text:bullet-char="–" text:level="1">
        <style:list-level-properties text:min-label-width="10mm"/>
      </text:list-level-style-bullet>
    </text:list-style>
    <text:list-style style:name="id1-3-2-4-108-1-3-3-2-2-3">
      <text:list-level-style-bullet text:bullet-char="–" text:level="1">
        <style:list-level-properties text:min-label-width="10mm"/>
      </text:list-level-style-bullet>
    </text:list-style>
    <text:list-style style:name="id1-3-2-4-108-1-3-4-2-2">
      <text:list-level-style-bullet text:bullet-char="–" text:level="1">
        <style:list-level-properties text:min-label-width="10mm"/>
      </text:list-level-style-bullet>
    </text:list-style>
    <text:list-style style:name="id1-3-2-4-108-1-3-4-2-2-1">
      <text:list-level-style-bullet text:bullet-char="–" text:level="1">
        <style:list-level-properties text:min-label-width="10mm"/>
      </text:list-level-style-bullet>
    </text:list-style>
    <text:list-style style:name="id1-3-2-4-108-1-3-4-2-2-2">
      <text:list-level-style-bullet text:bullet-char="–" text:level="1">
        <style:list-level-properties text:min-label-width="10mm"/>
      </text:list-level-style-bullet>
    </text:list-style>
    <text:list-style style:name="id1-3-2-4-108-1-3-4-2-2-3">
      <text:list-level-style-bullet text:bullet-char="–" text:level="1">
        <style:list-level-properties text:min-label-width="10mm"/>
      </text:list-level-style-bullet>
    </text:list-style>
    <text:list-style style:name="id1-3-2-4-108-1-3-5-2-2">
      <text:list-level-style-bullet text:bullet-char="–" text:level="1">
        <style:list-level-properties text:min-label-width="10mm"/>
      </text:list-level-style-bullet>
    </text:list-style>
    <text:list-style style:name="id1-3-2-4-108-1-3-5-2-2-1">
      <text:list-level-style-bullet text:bullet-char="–" text:level="1">
        <style:list-level-properties text:min-label-width="10mm"/>
      </text:list-level-style-bullet>
    </text:list-style>
    <text:list-style style:name="id1-3-2-4-108-1-3-5-2-2-2">
      <text:list-level-style-bullet text:bullet-char="–" text:level="1">
        <style:list-level-properties text:min-label-width="10mm"/>
      </text:list-level-style-bullet>
    </text:list-style>
    <text:list-style style:name="id1-3-2-4-108-1-3-5-2-2-3">
      <text:list-level-style-bullet text:bullet-char="–" text:level="1">
        <style:list-level-properties text:min-label-width="10mm"/>
      </text:list-level-style-bullet>
    </text:list-style>
    <text:list-style style:name="id1-3-2-4-108-1-3-6-2-2">
      <text:list-level-style-bullet text:bullet-char="–" text:level="1">
        <style:list-level-properties text:min-label-width="10mm"/>
      </text:list-level-style-bullet>
    </text:list-style>
    <text:list-style style:name="id1-3-2-4-108-1-3-6-2-2-1">
      <text:list-level-style-bullet text:bullet-char="–" text:level="1">
        <style:list-level-properties text:min-label-width="10mm"/>
      </text:list-level-style-bullet>
    </text:list-style>
    <text:list-style style:name="id1-3-2-4-108-1-3-6-2-2-2">
      <text:list-level-style-bullet text:bullet-char="–" text:level="1">
        <style:list-level-properties text:min-label-width="10mm"/>
      </text:list-level-style-bullet>
    </text:list-style>
    <text:list-style style:name="id1-3-2-4-108-1-3-6-2-2-3">
      <text:list-level-style-bullet text:bullet-char="–" text:level="1">
        <style:list-level-properties text:min-label-width="10mm"/>
      </text:list-level-style-bullet>
    </text:list-style>
    <text:list-style style:name="id1-3-2-4-108-1-3-7-2-2">
      <text:list-level-style-bullet text:bullet-char="–" text:level="1">
        <style:list-level-properties text:min-label-width="10mm"/>
      </text:list-level-style-bullet>
    </text:list-style>
    <text:list-style style:name="id1-3-2-4-108-1-3-7-2-2-1">
      <text:list-level-style-bullet text:bullet-char="–" text:level="1">
        <style:list-level-properties text:min-label-width="10mm"/>
      </text:list-level-style-bullet>
    </text:list-style>
    <text:list-style style:name="id1-3-2-4-108-1-3-7-2-2-2">
      <text:list-level-style-bullet text:bullet-char="–" text:level="1">
        <style:list-level-properties text:min-label-width="10mm"/>
      </text:list-level-style-bullet>
    </text:list-style>
    <text:list-style style:name="id1-3-2-4-108-1-3-7-2-2-3">
      <text:list-level-style-bullet text:bullet-char="–" text:level="1">
        <style:list-level-properties text:min-label-width="10mm"/>
      </text:list-level-style-bullet>
    </text:list-style>
    <text:list-style style:name="id1-3-2-4-108-1-3-8-2-2">
      <text:list-level-style-bullet text:bullet-char="–" text:level="1">
        <style:list-level-properties text:min-label-width="10mm"/>
      </text:list-level-style-bullet>
    </text:list-style>
    <text:list-style style:name="id1-3-2-4-108-1-3-8-2-2-1">
      <text:list-level-style-bullet text:bullet-char="–" text:level="1">
        <style:list-level-properties text:min-label-width="10mm"/>
      </text:list-level-style-bullet>
    </text:list-style>
    <text:list-style style:name="id1-3-2-4-108-1-3-8-2-2-2">
      <text:list-level-style-bullet text:bullet-char="–" text:level="1">
        <style:list-level-properties text:min-label-width="10mm"/>
      </text:list-level-style-bullet>
    </text:list-style>
    <text:list-style style:name="id1-3-2-4-108-1-3-8-2-2-3">
      <text:list-level-style-bullet text:bullet-char="–" text:level="1">
        <style:list-level-properties text:min-label-width="10mm"/>
      </text:list-level-style-bullet>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5">
      <text:list-level-style-bullet text:bullet-char="•" text:level="1">
        <style:list-level-properties text:min-label-width="10mm"/>
      </text:list-level-style-bullet>
    </text:list-style>
    <text:list-style style:name="id1-3-2-4-145-1">
      <text:list-level-style-bullet text:bullet-char="•" text:level="1">
        <style:list-level-properties text:min-label-width="10mm"/>
      </text:list-level-style-bullet>
    </text:list-style>
    <text:list-style style:name="id1-3-2-4-145-2">
      <text:list-level-style-bullet text:bullet-char="•" text:level="1">
        <style:list-level-properties text:min-label-width="10mm"/>
      </text:list-level-style-bullet>
    </text:list-style>
    <text:list-style style:name="id1-3-2-4-145-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projecten gemeente Meppel 2026</text:p>
      <text:section text:name="regeling_id1-3-2" text:style-name="regeling">
        <text:section text:name="aanhef_id1-3-2-1" text:style-name="aanhef">
          <text:section text:name="preambule_id1-3-2-1-1" text:style-name="preambule">
            <text:p text:style-name="al">
            <text:span text:style-name="nadrukvet">Inleiding</text:span>
          </text:p>
            <text:p text:style-name="al">Vanaf 1 juli 2026 komen alle kleinverbruik en grootverbruik stroomaanvragen in gebieden met netcongestie op één wachtlijst. Netbeheerders stoppen met het reserveren van capaciteit voor toekomstige uitbreidingen van kleinverbruik en hanteren volgens het ACM-prioriteringskader prioriteringscategorieën bij de toewijzing van stroomverbruik. Woonbehoefte en onderwijs vormen één van de prioriteringscategorieën. Gemeenten krijgen daarbij de bevoegdheid om al in een vroeg stadium van planvorming netcapaciteit aan te vragen voor woningbouw- en onderwijsprojecten.</text:p>
            <text:p text:style-name="al"/>
            <text:p text:style-name="al">
            <text:span text:style-name="nadrukvet">Besluittekst</text:span>
          </text:p>
            <text:p text:style-name="al">
            <text:span text:style-name="nadrukvet">Besluit van het college van burgemeester en wethouders van de gemeente Meppel tot vaststelling van de Beleidsregels aanvraag prioriteit transportcapaciteit woningbouw- en onderwijsprojecten gemeente Meppel 2026.</text:span>
          </text:p>
            <text:p text:style-name="al"/>
            <text:p text:style-name="al">Het college van burgemeester en wethouders van de gemeente Meppel; </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 en onderwijsprojecten gemeente Meppe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p text:style-name="al"/>
            <text:list text:style-name="id1-3-2-2-1-4">
              <text:list-item text:style-override="id1-3-2-2-1-4-1">
                <text:number>–</text:number>
                <text:p text:style-name="al">bestuursverklaring: door of namens het college afgegeven verklaring als bedoeld in artikel 7.21, derde en vierde lid, van de Systeemcode Elektriciteit 2026;</text:p>
              </text:list-item>
              <text:list-item text:style-override="id1-3-2-2-1-4-2">
                <text:number>–</text:number>
                <text:p text:style-name="al">BOPA: buitenplanse omgevingsplanactiviteit als bedoeld in de bijlage bij artikel 1.1 van de Omgevingswet, zijnde een activiteit, inhoudende: </text:p>
                <text:list text:style-name="id1-3-2-2-1-4-2-3">
                  <text:list-item text:style-override="id1-3-2-2-1-4-2-3-1">
                    <text:number>a.</text:number>
                    <text:p text:style-name="al">een activiteit waarvoor in het omgevingsplan is bepaald dat het verboden is deze zonder omgevingsvergunning te verrichten en die in strijd is met het omgevingsplan, of </text:p>
                  </text:list-item>
                  <text:list-item text:style-override="id1-3-2-2-1-4-2-3-2">
                    <text:number>b.</text:number>
                    <text:p text:style-name="al">een andere activiteit die in strijd is met het omgevingsplan;</text:p>
                  </text:list-item>
                </text:list>
              </text:list-item>
              <text:list-item text:style-override="id1-3-2-2-1-4-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4-4">
                <text:number>–</text:number>
                <text:p text:style-name="al">college: college van burgemeester en wethouders van de gemeente Meppel;</text:p>
              </text:list-item>
              <text:list-item text:style-override="id1-3-2-2-1-4-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4-6">
                <text:number>–</text:number>
                <text:p text:style-name="al">netbeheerder: distributiesysteembeheerder als bedoeld in artikel 1.1 van de Energiewet die het distributiesysteem voor elektriciteit beheert in het congestiegebied;</text:p>
              </text:list-item>
              <text:list-item text:style-override="id1-3-2-2-1-4-7">
                <text:number>–</text:number>
                <text:p text:style-name="al">onwenselijke activiteit: een op de projectlocatie aanwezige of laatstelijk uitgeoefende activiteit die op grond van ten minste één van de volgende, objectief vast te stellen kenmerken niet (langer) passend is op de locatie:</text:p>
                <text:list text:style-name="id1-3-2-2-1-4-7-3">
                  <text:list-item text:style-override="id1-3-2-2-1-4-7-3-1">
                    <text:number>a.</text:number>
                    <text:p text:style-name="al">de activiteit of projectlocatie is in vastgesteld gemeentelijk beleid aangemerkt als een uit te faseren of ongewenste functie op deze locatie; </text:p>
                  </text:list-item>
                  <text:list-item text:style-override="id1-3-2-2-1-4-7-3-2">
                    <text:number>b.</text:number>
                    <text:p text:style-name="al">de bebouwing of het gebruik staat op het moment van aanvraag leeg of is ongebruikt, zonder reëel voornemen tot voortzetting van de bestaande functie; </text:p>
                  </text:list-item>
                  <text:list-item text:style-override="id1-3-2-2-1-4-7-3-3">
                    <text:number>c.</text:number>
                    <text:p text:style-name="al">de activiteit valt onder milieucategorie 3.1 of hoger van de VNG-publicatie 'Bedrijven en milieuzonering'; </text:p>
                  </text:list-item>
                  <text:list-item text:style-override="id1-3-2-2-1-4-7-3-4">
                    <text:number>d.</text:number>
                    <text:p text:style-name="al">de activiteit betreft een inrichting waarop het Besluit externe veiligheid inrichtingen (of de onderliggende besluiten van de Omgevingswet) van toepassing is;</text:p>
                  </text:list-item>
                  <text:list-item text:style-override="id1-3-2-2-1-4-7-3-5">
                    <text:number>e.</text:number>
                    <text:p text:style-name="al">de activiteit heeft blijkens een geregistreerd handhavingsdossier, milieumelding of klachtenregistratie van de gemeente aantoonbaar hinder (geur, geluid, stof, verkeersaantrekkende werking) voor de omgeving veroorzaakt.</text:p>
                  </text:list-item>
                </text:list>
              </text:list-item>
              <text:list-item text:style-override="id1-3-2-2-1-4-8">
                <text:number>–</text:number>
                <text:p text:style-name="al">project: realisatie van een basisbehoefte, zijnde de functie woonbehoefte of onderwijs als bedoeld in tabel 3 van bijlage 3 van de Systeemcode Elektriciteit 2026; </text:p>
              </text:list-item>
              <text:list-item text:style-override="id1-3-2-2-1-4-9">
                <text:number>–</text:number>
                <text:p text:style-name="al">projectlocatie: locatie waar het project zal worden ontwikkeld; </text:p>
              </text:list-item>
              <text:list-item text:style-override="id1-3-2-2-1-4-10">
                <text:number>–</text:number>
                <text:p text:style-name="al">projectontwikkelaar: een rechtspersoon, stichting, vereniging of natuurlijke persoon die een project realiseert of initieert; </text:p>
              </text:list-item>
              <text:list-item text:style-override="id1-3-2-2-1-4-11">
                <text:number>–</text:number>
                <text:p text:style-name="al">prioriteringsverzoek: verzoek om prioriteit bij de toewijzing van transportcapaciteit als bedoeld in artikel 7.21 van de Systeemcode Elektriciteit 2026;</text:p>
              </text:list-item>
              <text:list-item text:style-override="id1-3-2-2-1-4-12">
                <text:number>–</text:number>
                <text:p text:style-name="al">projectdossier: geheel van documenten ter onderbouwing van een prioriteringsverzoek en transportverzoek;</text:p>
              </text:list-item>
              <text:list-item text:style-override="id1-3-2-2-1-4-13">
                <text:number>–</text:number>
                <text:p text:style-name="al">transportcapaciteit: capaciteit voor het transport van elektriciteit op het distributienet;</text:p>
              </text:list-item>
              <text:list-item text:style-override="id1-3-2-2-1-4-14">
                <text:number>–</text:number>
                <text:p text:style-name="al">transportverzoek: verzoek tot het verzorgen van transport van elektriciteit als bedoeld in artikel 3.46, eerste lid, van de Energiewet;</text:p>
              </text:list-item>
              <text:list-item text:style-override="id1-3-2-2-1-4-15">
                <text:number>–</text:number>
                <text:p text:style-name="al">volgordelijst: de door de gemeente vastgestelde rangordelijst van woningbouw- en onderwijs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 </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item text:style-override="id1-3-2-2-2-5">
                <text:number>4.</text:number>
                <text:p text:style-name="al">Deze beleidsregels hebben betrekking op de prioriteitsfuncties woonbehoefte (subfuncties: algemeen en collectieve woonvormen) en onderwijs (subfuncties: middelbaar beroepsonderwijs, primair onderwijs, speciaal onderwijs en voortgezet onderwijs), bedoeld in tabel 3 van bijlage 3 van de Systeemcode Elektriciteit 2026. Deze beleidsregels hebben geen betrekking op andere functies waarvoor de gemeente op grond van artikel 7.21 en tabel 3 van bijlage 3 van de Systeemcode Elektriciteit 2026 bevoegd is een prioriteringsverzoek in te dienen.</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p text:style-name="al"/>
            <text:list text:style-name="id1-3-2-2-3-4">
              <text:list-item text:style-override="id1-3-2-2-3-4-1">
                <text:number>a.</text:number>
                <text:p text:style-name="al">het uitwerken van de gemeentelijke bevoegdheid tot eerder aanvragen van transportcapaciteit en prioritering zoals aan de gemeente toegewezen in de Systeemcode Elektriciteit 2026;</text:p>
              </text:list-item>
              <text:list-item text:style-override="id1-3-2-2-3-4-2">
                <text:number>b.</text:number>
                <text:p text:style-name="al">het bijdragen aan de realisatie van woonbehoefte en onderwijs in congestiegebieden, in uitvoering van de gemeentelijke zorgplicht voor voldoende woongelegenheid en huisvesting van onderwijs, die de grondslag vormt voor de opname van woonbehoefte in categorie 3 van het prioriteringskader van de Systeemcode Elektriciteit 2026;</text:p>
              </text:list-item>
              <text:list-item text:style-override="id1-3-2-2-3-4-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4-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4-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dan wel, indien het webformulier voor het indienen van een verzoek eerder beschikbaar wordt gesteld op de gemeentelijke website, op de dag waarop dit webformulier beschikbaar wordt gesteld.</text:p>
              </text:list-item>
              <text:list-item text:style-override="id1-3-2-2-5-3">
                <text:number>2.</text:number>
                <text:p text:style-name="al">Het in het eerste lid bedoelde verzoek kan worden ingediend tot en met 2 september 2026 via het digitale formulier op de website van de gemeente. </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op de website van de gemeente.</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Dat kan uiterlijk tot de in artikel 5 lid 2 genoemde datum.</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
            <text:list text:style-name="id1-3-2-2-8-4">
              <text:list-item text:style-override="id1-3-2-2-8-4-1">
                <text:number>a.</text:number>
                <text:p text:style-name="al">een deugdelijke motivering waaruit blijkt dat de gevraagde transportcapaciteit noodzakelijk is voor de taken in de omschrijving van woonbehoefte algemeen en collectief of onderwijs, bedoeld in tabel 3 van bijlage 3 van de Systeemcode Elektriciteit 2026;</text:p>
              </text:list-item>
              <text:list-item text:style-override="id1-3-2-2-8-4-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4-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4-4">
                <text:number>d.</text:number>
                <text:p text:style-name="al">een verklaring dat de bewijsstukken, bedoeld in tabel 4 van bijlage 3 Systeemcode Elektriciteit 2026 compleet zijn;</text:p>
              </text:list-item>
              <text:list-item text:style-override="id1-3-2-2-8-4-5">
                <text:number>e.</text:number>
                <text:p text:style-name="al">een verklaring dat de bestuursverklaring naar waarheid is ingevuld;</text:p>
              </text:list-item>
              <text:list-item text:style-override="id1-3-2-2-8-4-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4-7">
                <text:number>g.</text:number>
                <text:p text:style-name="al">als sprake is van kleinschalige onlosmakelijk verbonden activiteiten, een deugdelijke motivering waaruit blijkt dat deze activiteiten nodig zijn om de woonbehoefte of onderwijsfunctie te realiseren; en</text:p>
              </text:list-item>
              <text:list-item text:style-override="id1-3-2-2-8-4-8">
                <text:number>h.</text:number>
                <text:p text:style-name="al">als sprake is van collectieve voorzieningen, een deugdelijke motivering waaruit blijkt dat deze voorzieningen nodig zijn voor de woonfunctie of onderwijs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text:p>
            <text:p text:style-name="al"/>
            <text:p text:style-name="al">
            <text:span text:style-name="nadrukvet">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vet">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vet">Stap 3: maatschappelijk belang</text:span>
          </text:p>
            <text:p text:style-name="al">Binnen de op basis van de stappen 1 en 2 gemaakte onderverdeling vindt een nadere onderverdeling plaats op basis van het maatschappelijk belang van het project. Daarbij geldt de volgende volgorde van prioriteit: </text:p>
            <text:p text:style-name="al"/>
            <text:list text:style-name="id1-3-2-2-9-15">
              <text:list-item text:style-override="id1-3-2-2-9-15-1">
                <text:number>a.</text:number>
                <text:p text:style-name="al">het betreft een onderwijsinstelling; </text:p>
              </text:list-item>
              <text:list-item text:style-override="id1-3-2-2-9-15-2">
                <text:number>b.</text:number>
                <text:p text:style-name="al">projecten die deel uitmaken van een prioritaire groeiopgave van het Rijk of de provincie krijgen prioriteit;</text:p>
              </text:list-item>
              <text:list-item text:style-override="id1-3-2-2-9-15-3">
                <text:number>c.</text:number>
                <text:p text:style-name="al">de projectlocatie is een transformatielocatie waarbij een onwenselijke activiteit plaatsmaakt;</text:p>
              </text:list-item>
              <text:list-item text:style-override="id1-3-2-2-9-15-4">
                <text:number>d.</text:number>
                <text:p text:style-name="al">het voorziet in de huisvesting voor bijzondere doelgroepen (ouderen, zorgbehoevenden, statushouders, spoedzoekers); </text:p>
              </text:list-item>
              <text:list-item text:style-override="id1-3-2-2-9-15-5">
                <text:number>e.</text:number>
                <text:p text:style-name="al">het aandeel sociale huur conform de landelijk vastgestelde huurprijs bedraagt meer dan 30% of het aandeel sociale koop conform de landelijk vastgestelde NHG-grens bedraagt meer dan 50%.</text:p>
              </text:list-item>
            </text:list>
            <text:p text:style-name="al">Vervolgens wordt een project, in geval van gelijk maatschappelijk belang, hoger gerangschikt bij onderwijsprojecten als deze onderdeel zijn van een prioritaire groeiopgave en bij woningbouwprojecten als er in het project meer woningen worden gerealiseerd dan in andere projecten binnen de op basis van de stappen 1 en 2 gemaakte onderverdeling.</text:p>
            <text:p text:style-name="al"/>
            <text:p text:style-name="al">
            <text:span text:style-name="nadrukvet">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publiceert de volgordelijst openbaar via de gemeentelijke website, uiterlijk twee weken voor de datum van indiening bij de netbeheerder.</text:p>
              </text:list-item>
              <text:list-item text:style-override="id1-3-2-2-12-3">
                <text:number>2.</text:number>
                <text:p text:style-name="al">Op de gepubliceerde volgordelijst staat per woningbouw- en onderwijsproject vermeld: de projectnaam, de globale locatie, het aantal woningen (indien van toepassing),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kalender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oor indiening van een verzoek overeenkomstig artikel 6 stemt de projectontwikkelaar uitdrukkelijk in met de in dit artikel genoemde financiële verplichting.</text:p>
              </text:list-item>
              <text:list-item text:style-override="id1-3-2-2-15-5">
                <text:number>4.</text:number>
                <text:p text:style-name="al">De gemeente spant zich in het indienen van de prioriteringsverzoeken af te stemmen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projecten gemeente Meppel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 A. Maathuis</text:span></text:p>
          </text:section>
          <text:section text:name="ondertekening_id1-3-2-3-3">
            <text:p><text:span text:style-name="functie"/></text:p>
            <text:p><text:span text:style-name="functie">De secretaris, A.J. Kastelein</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text:p>
          <text:p text:style-name="al">
          <text:span text:style-name="nadrukvet">Toelichting bij het besluit van het college van burgemeester en wethouders van de gemeente Meppel tot vaststelling van de Beleidsregels aanvraag prioriteit transportcapaciteit woningbouw- en onderwijsprojecten gemeente Meppel 2026. </text:span>
        </text:p>
          <text:p text:style-name="al"/>
          <text:p text:style-name="al">
          <text:span text:style-name="nadrukvet">Algemeen</text:span>
        </text:p>
          <text:p text:style-name="al">
          <text:span text:style-name="nadrukcur">Inleiding</text:span>
        </text:p>
          <text:p text:style-name="al">Met deze beleidsregels geeft de gemeente Meppel invulling aan de wijze waarop zij omgaat met haar op grond van de Systeemcode Elektriciteit 2026 en de Energiewet bestaande bevoegdheid om prioriteringsverzoeken en transportcapaciteitsverzoeken in te dienen voor de functies woonbehoefte en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p text:style-name="al"/>
          <text:list text:style-name="id1-3-2-4-15">
            <text:list-item text:style-override="id1-3-2-4-15-1">
              <text:number>1.</text:number>
              <text:p text:style-name="al">Netcongestieverzachters — partijen die direct bijdragen aan het vergroten van de beschikbare netcapaciteit;</text:p>
            </text:list-item>
            <text:list-item text:style-override="id1-3-2-4-15-2">
              <text:number>2.</text:number>
              <text:p text:style-name="al">Veiligheid — partijen waarvan het niet aansluiten een directe bedreiging vormt voor de nationale veiligheid of volksgezondheid;</text:p>
            </text:list-item>
            <text:list-item text:style-override="id1-3-2-4-15-3">
              <text:number>3.</text:number>
              <text:p text:style-name="al">Basisbehoeften — partijen die voorzien in een eerste levensbehoefte, waaronder woonbehoefte en onderwij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projecten op een transparante, objectieve en niet-discriminatoire wijze in te richten. De gemeente geeft daarmee uitvoering aan haar taak om te voorzien in voldoende woongelegenheid en onderwijshuisvesting. Deze taken kunne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s: woonbehoefte (subfuncties: algemeen en collectieve woonvormen) en onderwijs (subfuncties: middelbaar beroepsonderwijs, primair onderwijs, speciaal onderwijs en voortgezet onderwijs), zoals nader vastgelegd in artikel 2, vierde lid.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dat uitsluitend ziet op woningbouwprojecten, worden in deze beleidsregels ook onderwijsprojecten meegenomen. Dit is verwerkt in de artikelen 1, 2, 3, 8 en 9. Daarnaast zijn bij de artikelen 1, 6, 9 en 15 eigen keuzes gemaakt, die beter aansluiten bij de situatie van de gemeente Meppel.</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Dit is in lijn met stap 2 van het afwegingskader participatie uit de Leidraad Participatie Meppel November 2023).</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Onwenselijke activiteit</text:span>
        </text:p>
          <text:p text:style-name="al">De definitie van ‘onwenselijke activiteit’ in de zin van deze beleidsregel is opgenomen in artikel 1 om de projecten op objectieve wijze te kunnen toetsen aan dit criterium. </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De definitie omvat zowel de functie woonbehoefte als de functie onderwijs, zodat naast woningbouwprojecten ook onderwijsprojecten (middelbaar beroepsonderwijs, primair onderwijs, speciaal onderwijs en voortgezet onderwijs) binnen het bereik van deze beleidsregels vallen.</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 Ook deze definitie is verbreed met onderwijsprojecten, zodat de volgordelijst zowel woningbouw- als onderwijsprojecten kan bevatten.</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n woonbehoefte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spant de gemeente zich in om met de buurgemeente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Het vierde lid van artikel 2 legt de reikwijdte van deze beleidsregels uitdrukkelijk vast: de prioriteitsfuncties woonbehoefte (subfuncties algemeen en collectieve woonvormen) en onderwijs (subfuncties middelbaar beroepsonderwijs, primair onderwijs, speciaal onderwijs en voortgezet onderwijs). Door dit expliciet in een artikellid op te nemen, in plaats van uitsluitend te verwijzen naar de Systeemcode Elektriciteit 2026, blijkt de reikwijdte van de beleidsregels direct uit de tekst van de beleidsregels zelf. </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onderwijshuisvesting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p text:style-name="al"/>
          <text:list text:style-name="id1-3-2-4-98">
            <text:list-item text:style-override="id1-3-2-4-98-1">
              <text:number>a.</text:number>
              <text:p text:style-name="al">naam, contactgegevens en rechtsvorm van de gemeente, dan wel naam, contactgegevens en rechtsvorm van de projectontwikkelaar;</text:p>
            </text:list-item>
            <text:list-item text:style-override="id1-3-2-4-9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8-3">
              <text:number>c.</text:number>
              <text:p text:style-name="al">het verwachte totale aantal en type woningen (sociaal, midden huur, koop);</text:p>
            </text:list-item>
            <text:list-item text:style-override="id1-3-2-4-98-4">
              <text:number>d.</text:number>
              <text:p text:style-name="al">de verwachte elektrische belasting van het project, omvattende:</text:p>
              <text:list text:style-name="id1-3-2-4-98-4-3">
                <text:list-item text:style-override="id1-3-2-4-98-4-3-1">
                  <text:number>1.</text:number>
                  <text:p text:style-name="al">het aantal en de grootte (doorlaatwaarde) van de benodigde aansluitingen, uitgesplitst naar wooneenheden, collectieve voorzieningen en onlosmakelijk verbonden activiteiten;</text:p>
                </text:list-item>
                <text:list-item text:style-override="id1-3-2-4-98-4-3-2">
                  <text:number>2.</text:number>
                  <text:p text:style-name="al">de op planniveau gehanteerde wijze van verwarmen, als meest bepalende factor in de netbelasting;</text:p>
                </text:list-item>
                <text:list-item text:style-override="id1-3-2-4-9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Woningbouw — algemeen:</text:p>
          <text:list text:style-name="id1-3-2-4-102">
            <text:list-item text:style-override="id1-3-2-4-102-1">
              <text:number>1.</text:number>
              <text:p text:style-name="al">Bestuursverklaring (zie artikel 5);</text:p>
            </text:list-item>
            <text:list-item text:style-override="id1-3-2-4-102-2">
              <text:number>2.</text:number>
              <text:p text:style-name="al">Civiele overeenkomst gemeente–ontwikkelaar (primair) óf omgevingsplan (fallback);</text:p>
            </text:list-item>
            <text:list-item text:style-override="id1-3-2-4-102-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104">
            <text:list-item text:style-override="id1-3-2-4-104-1">
              <text:number>1.</text:number>
              <text:p text:style-name="al">Bestuursverklaring (zie artikel 5);</text:p>
            </text:list-item>
            <text:list-item text:style-override="id1-3-2-4-104-2">
              <text:number>2.</text:number>
              <text:p text:style-name="al">Overeenkomst over collectieve woonvorm (primair) óf omgevingsplan (fallback).</text:p>
            </text:list-item>
          </text:list>
          <text:p text:style-name="al">Onderwijs:</text:p>
          <text:p text:style-name="al">Voor onderwijsprojecten gelden ook specifieke bewijsvereisten die in tabel 4 van bijlage 3 van de Systeemcode Elektriciteit 2026 zijn opgenomen. Deze bewijsvereisten verschillen naar gelang het type onderwijs. Artikel 7.21 waar naar verwezen wordt in onderstaande tabel betreft artikel 7.21 van de Systeemcode Elektriciteit 2026. </text:p>
          <text:p text:style-name="al"/>
          <text:section text:name="table_id1-3-2-4-108" text:style-name="table">
            <text:p text:style-name="table_top"/>
            <table:table table:style-name="tgroup">
              <table:table-column table:style-name="id1-3-2-4-108-1-1"/>
              <table:table-column table:style-name="id1-3-2-4-108-1-2"/>
              <table:table-row table:style-name="row">
                <table:table-cell table:style-name="cell_frame_all" table:number-rows-spanned="1" table:number-columns-spanned="1">
                  <text:p text:style-name="table_al">
                    <text:span text:style-name="nadrukvet">(Sub)functie</text:span>
                  </text:p>
                </table:table-cell>
                <table:table-cell table:style-name="cell_frame_all" table:number-rows-spanned="1" table:number-columns-spanned="1">
                  <text:p text:style-name="table_al">
                    <text:span text:style-name="nadrukvet">Benodigde bewijsstukken per (sub)functie</text:span>
                  </text:p>
                </table:table-cell>
              </table:table-row>
              <table:table-row table:style-name="row">
                <table:table-cell table:style-name="cell_frame_all" table:number-rows-spanned="1" table:number-columns-spanned="1">
                  <text:p text:style-name="table_al">Onderwijs – Middelbaar beroepsonderwijs</text:p>
                </table:table-cell>
                <table:table-cell table:style-name="cell_frame_all" table:number-rows-spanned="1" table:number-columns-spanned="1">
                  <text:list text:style-name="id1-3-2-4-108-1-3-2-2-1">
                    <text:list-item text:style-override="id1-3-2-4-108-1-3-2-2-1-1">
                      <text:number>–</text:number>
                      <text:p text:style-name="table_al">Bestuursverklaring als bedoeld in artikel 7.21, derde lid, onderdelen a tot en met f, door of namens de bestuurder van de partij die om prioriteit verzoekt, waarbij de bestuurder overeenkomt met de bestuurder op het uittreksel van het handelsregister van de Kamer van Koophandel.</text:p>
                    </text:list-item>
                    <text:list-item text:style-override="id1-3-2-4-108-1-3-2-2-1-2">
                      <text:number>–</text:number>
                      <text:p text:style-name="table_al"> Uittreksel van het handelsregister van de Kamer van Koophandel, dat bij het indienen van het prioriteringsverzoek, bedoeld in artikel 7.21, eerste lid, onderdeel a, niet ouder is dan één maand, en waaruit blijkt wie de bevoegde bestuurder is en dat de verzoekende partij geregistreerd staat met SBI 85320 (middelbaar beroepsonderwijs).</text:p>
                    </text:list-item>
                    <text:list-item text:style-override="id1-3-2-4-108-1-3-2-2-1-3">
                      <text:number>–</text:number>
                      <text:p text:style-name="table_al"> 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text:p>
                    </text:list-item>
                  </text:list>
                </table:table-cell>
              </table:table-row>
              <table:table-row table:style-name="row">
                <table:table-cell table:style-name="cell_frame_all" table:number-rows-spanned="1" table:number-columns-spanned="1">
                  <text:p text:style-name="table_al">Onderwijs – Primair onderwijs</text:p>
                </table:table-cell>
                <table:table-cell table:style-name="cell_frame_all" table:number-rows-spanned="1" table:number-columns-spanned="1">
                  <text:p text:style-name="table_al">Overheid:</text:p>
                  <text:list text:style-name="id1-3-2-4-108-1-3-3-2-2">
                    <text:list-item text:style-override="id1-3-2-4-108-1-3-3-2-2-1">
                      <text:number>–</text:number>
                      <text:p text:style-name="table_al">Bestuursverklaring als bedoeld in artikel 7.21, derde lid, onderdelen a tot en met f, door of namens het college van burgemeester en wethouders.</text:p>
                    </text:list-item>
                    <text:list-item text:style-override="id1-3-2-4-108-1-3-3-2-2-2">
                      <text:number>–</text:number>
                      <text:p text:style-name="table_al"> Afschrift van het Integraal Huisvestingsplan waarin de onderwijslocatie is vermeld.</text:p>
                    </text:list-item>
                    <text:list-item text:style-override="id1-3-2-4-108-1-3-3-2-2-3">
                      <text:number>–</text:number>
                      <text:p text:style-name="table_al"> Indien de onderwijslocatie niet is vermeld in het Integraal Huisvestingsplan, een afschrift van het omgevingsplan waaruit blijkt dat de onderwijslocatie is voorzien op de specifieke locatie.</text:p>
                    </text:list-item>
                  </text:list>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Projectontwikkelaar:</text:p>
                  <text:list text:style-name="id1-3-2-4-108-1-3-4-2-2">
                    <text:list-item text:style-override="id1-3-2-4-108-1-3-4-2-2-1">
                      <text:number>–</text:number>
                      <text:p text:style-name="table_al">Bestuursverklaring als bedoeld in artikel 7.21, derde lid, onderdelen a tot en met f, door of namens de bestuurder van de partij die om prioriteit verzoekt, waarbij de bestuurder overeenkomt met de bestuurder op het uittreksel van het handelsregister van de Kamer van Koophandel.</text:p>
                    </text:list-item>
                    <text:list-item text:style-override="id1-3-2-4-108-1-3-4-2-2-2">
                      <text:number>–</text:number>
                      <text:p text:style-name="table_al"> Uittreksel van het handelsregister van de Kamer van Koophandel, dat bij het indienen van het prioriteringsverzoek, bedoeld in artikel 7.21, eerste lid, onderdeel a, niet ouder is dan één maand, en waaruit blijkt wie de bevoegde bestuurder is en dat de verzoekende partij geregistreerd staat met SBI 85100 (kleuteronderwijs); SBI 8520 (basisonderwijs) of SBI 85201 (regulier basisonderwijs). </text:p>
                    </text:list-item>
                    <text:list-item text:style-override="id1-3-2-4-108-1-3-4-2-2-3">
                      <text:number>–</text:number>
                      <text:p text:style-name="table_al"> 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text:p>
                    </text:list-item>
                  </text:list>
                </table:table-cell>
              </table:table-row>
              <table:table-row table:style-name="row">
                <table:table-cell table:style-name="cell_frame_all" table:number-rows-spanned="1" table:number-columns-spanned="1">
                  <text:p text:style-name="table_al">Onderwijs – Speciaal onderwijs</text:p>
                </table:table-cell>
                <table:table-cell table:style-name="cell_frame_all" table:number-rows-spanned="1" table:number-columns-spanned="1">
                  <text:p text:style-name="table_al">Overheid:</text:p>
                  <text:list text:style-name="id1-3-2-4-108-1-3-5-2-2">
                    <text:list-item text:style-override="id1-3-2-4-108-1-3-5-2-2-1">
                      <text:number>–</text:number>
                      <text:p text:style-name="table_al">Bestuursverklaring als bedoeld in artikel 7.21, derde lid, onderdelen a tot en met f, door of namens het college van burgemeester en wethouders.</text:p>
                    </text:list-item>
                    <text:list-item text:style-override="id1-3-2-4-108-1-3-5-2-2-2">
                      <text:number>–</text:number>
                      <text:p text:style-name="table_al"> Afschrift van het Integraal Huisvestingsplan waarin de onderwijslocatie is vermeld.</text:p>
                    </text:list-item>
                    <text:list-item text:style-override="id1-3-2-4-108-1-3-5-2-2-3">
                      <text:number>–</text:number>
                      <text:p text:style-name="table_al"> Indien de onderwijslocatie niet is vermeld in het Integraal Huisvestingsplan, een afschrift van het omgevingsplan waaruit blijkt dat de onderwijslocatie is voorzien op de specifieke locatie.</text:p>
                    </text:list-item>
                  </text:list>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Projectontwikkelaar:</text:p>
                  <text:list text:style-name="id1-3-2-4-108-1-3-6-2-2">
                    <text:list-item text:style-override="id1-3-2-4-108-1-3-6-2-2-1">
                      <text:number>–</text:number>
                      <text:p text:style-name="table_al"> Bestuursverklaring als bedoeld in artikel 7.21, derde lid, onderdelen a tot en met f, door of namens de bestuurder van de partij die om prioriteit verzoekt, waarbij de bestuurder overeenkomt met de bestuurder op het uittreksel van het handelsregister van de Kamer van Koophandel.</text:p>
                    </text:list-item>
                    <text:list-item text:style-override="id1-3-2-4-108-1-3-6-2-2-2">
                      <text:number>–</text:number>
                      <text:p text:style-name="table_al"> Uittreksel van het handelsregister van de Kamer van Koophandel, dat bij het indienen van het prioriteringsverzoek, bedoeld in artikel 7.21, eerste lid, onderdeel a, niet ouder is dan één maand, en waaruit blijkt wie de bevoegde bestuurder is en dat de verzoekende partij geregistreerd staat met SBI 85202 (speciaal basisonderwijs) of SBI 85203 (speciaal onderwijs en voortgezet speciaal onderwijs).</text:p>
                    </text:list-item>
                    <text:list-item text:style-override="id1-3-2-4-108-1-3-6-2-2-3">
                      <text:number>–</text:number>
                      <text:p text:style-name="table_al"> 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text:p>
                    </text:list-item>
                  </text:list>
                </table:table-cell>
              </table:table-row>
              <table:table-row table:style-name="row">
                <table:table-cell table:style-name="cell_frame_all" table:number-rows-spanned="1" table:number-columns-spanned="1">
                  <text:p text:style-name="table_al">Onderwijs – Voortgezet onderwijs</text:p>
                </table:table-cell>
                <table:table-cell table:style-name="cell_frame_all" table:number-rows-spanned="1" table:number-columns-spanned="1">
                  <text:p text:style-name="table_al">Overheid:</text:p>
                  <text:list text:style-name="id1-3-2-4-108-1-3-7-2-2">
                    <text:list-item text:style-override="id1-3-2-4-108-1-3-7-2-2-1">
                      <text:number>–</text:number>
                      <text:p text:style-name="table_al">Bestuursverklaring als bedoeld in artikel 7.21, derde lid, onderdelen a tot en met f, door of namens het college van burgemeester en wethouders.</text:p>
                    </text:list-item>
                    <text:list-item text:style-override="id1-3-2-4-108-1-3-7-2-2-2">
                      <text:number>–</text:number>
                      <text:p text:style-name="table_al"> Afschrift van het Integraal Huisvestingsplan waarin de onderwijslocatie is vermeld.</text:p>
                    </text:list-item>
                    <text:list-item text:style-override="id1-3-2-4-108-1-3-7-2-2-3">
                      <text:number>–</text:number>
                      <text:p text:style-name="table_al"> Indien de onderwijslocatie niet is vermeld in het Integraal Huisvestingsplan, een afschrift van het omgevingsplan waaruit blijkt dat de onderwijslocatie is voorzien op de specifieke locatie.</text:p>
                    </text:list-item>
                  </text:list>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Projectontwikkelaar:</text:p>
                  <text:list text:style-name="id1-3-2-4-108-1-3-8-2-2">
                    <text:list-item text:style-override="id1-3-2-4-108-1-3-8-2-2-1">
                      <text:number>–</text:number>
                      <text:p text:style-name="table_al"> Bestuursverklaring als bedoeld in artikel 7.21, derde lid, onderdelen a tot en met f, door of namens de bestuurder van de partij die om prioriteit verzoekt, waarbij de bestuurder overeenkomt met de bestuurder op het uittreksel van het handelsregister van de Kamer van Koophandel.</text:p>
                    </text:list-item>
                    <text:list-item text:style-override="id1-3-2-4-108-1-3-8-2-2-2">
                      <text:number>–</text:number>
                      <text:p text:style-name="table_al"> Uittreksel van het handelsregister van de Kamer van Koophandel, dat bij het indienen van het prioriteringsverzoek, bedoeld in artikel 7.21, eerste lid, onderdeel a, niet ouder is dan één maand, en waaruit blijkt wie de bevoegde bestuurder is en dat de verzoekende partij geregistreerd staat met SBI 8531 (voortgezet onderwijs); SBI 85311 (havo, vwo en vmbo) of SBI 85312 (praktijkonderwijs).</text:p>
                    </text:list-item>
                    <text:list-item text:style-override="id1-3-2-4-108-1-3-8-2-2-3">
                      <text:number>–</text:number>
                      <text:p text:style-name="table_al"> Afschrift van een document waaruit blijkt dat de verzoekende partij is geregistreerd als erkende instelling in het register Registratie Instellingen en Opleidingen, waarbij gegevens van de partij overeen dienen te komen met de informatie uit het uittreksel van het handelsregister van de Kamer van Koophandel.</text:p>
                    </text:list-item>
                  </text:list>
                </table:table-cell>
              </table:table-row>
            </table:table>
            <text:p text:style-name="table_bottom"/>
          </text:section>
          <text:p text:style-name="al"/>
          <text:p text:style-name="al">Verder is van belang:</text:p>
          <text:list text:style-name="id1-3-2-4-111">
            <text:list-item text:style-override="id1-3-2-4-11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11-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11-3">
              <text:number>3.</text:number>
              <text:p text:style-name="al">Een verklaring dat het gaat om een inspanningsverplichting van de gemeente tot het aanvragen van prioritering en transportcapaciteit, niet een resultaatsverplichting; en</text:p>
            </text:list-item>
            <text:list-item text:style-override="id1-3-2-4-11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het door de gemeente aangewezen digitale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Onderdeel a van artikel 8 ziet zowel op de motivering voor woonbehoefte als voor onderwijs, zodat de bestuursverklaring ook voor onderwijsprojecten een deugdelijke onderbouwing van de noodzaak van de gevraagde transportcapaciteit vereist.</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45">
            <text:list-item text:style-override="id1-3-2-4-145-1">
              <text:number>•</text:number>
              <text:p text:style-name="al">Overeenkomst tussen gemeente en het Rijk over rijkssubsidies voor woningbouw.</text:p>
            </text:list-item>
            <text:list-item text:style-override="id1-3-2-4-145-2">
              <text:number>•</text:number>
              <text:p text:style-name="al">Prestatieafspraken tussen gemeenten en woningcorporaties.</text:p>
            </text:list-item>
            <text:list-item text:style-override="id1-3-2-4-145-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of het project een onderwijsinstelling betreft, of het een project is dat deel uitmaakt van een prioritaire groeiopgave van het Rijk of de provincie, of het project een transformatielocatie betreft, of het project voorziet in huisvesting voor bijzondere doelgroepen of het aandeel sociale huur of sociale koop dat wordt voorzien in het project. Bij gelijke stand na het toepassen van deze criteria, worden onderwijsprojecten hoger gerangschikt als deze onderdeel zijn van een prioritaire groeiopgave en woningbouwprojecten gerangschikt naar het aantal woningen wat gerealiseerd gaat worden. </text:p>
          <text:p text:style-name="al"/>
          <text:p text:style-name="al">Het criterium ‘het betreft een onderwijsinstelling’ is als hoogst gerangschikte criterium opgenomen. De gemeente kent aan voorzieningen in de onderwijshuisvesting een hoge prioriteit toe vanwege het grote maatschappelijke belang van goed toegankelijke en beschikbare onderwijsvoorzieningen. Daarbij is van belang dat de gemeente op grond van de onderwijswetgeving verantwoordelijk is voor de huisvesting van het primair en voortgezet onderwijs. Vertraging in de realisatie, uitbreiding of vervanging van onderwijsvoorzieningen, in lijn met Integraal Huisvestingsplan Onderwijs 2025-2045, kan directe gevolgen hebben voor de beschikbaarheid en continuïteit van onderwijs binnen de gemeente. Daarnaast hangen woningbouwontwikkelingen en de behoefte aan onderwijsvoorzieningen vaak met elkaar samen, waardoor tijdige realisatie van onderwijshuisvesting mede van belang is voor de leefbaarheid en ontwikkeling van de gemeente. Om die redenen worden voorzieningen in de onderwijshuisvesting binnen de rangschikking voorafgaand aan woningbouwprojecten beoordeeld.</text:p>
          <text:p text:style-name="al"/>
          <text:p text:style-name="al">De volgordelijkheid van de criteria voor woningbouwprojecten volgen een lijn van extern/generiek naar lokaal/specifiek, waarbij de criteria die volgen uit Rijksbeleid meer prioriteit krijgen dan een criterium dat volgt uit een gemeentelijke lokale keuze.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1. Transparantie en motivering</text:span>
        </text:p>
          <text:p text:style-name="al">Dit artikel vormt het sluitstuk van de systematiek van artikel 9 (de rangschikkingsstappen) en artikel 10 (loting). Waar die artikelen bepalen hoe de volgordelijst tot stand komt, waarborgt artikel 11 dat die totstandkoming ook achteraf controleerbaar is. Het artikel ziet op de motivering van de rangorde, niet op openbaarmaking van alle onderliggende, mogelijk bedrijfsvertrouwelijke projectgegevens. Bij publicatie van de volgordelijst volstaat een generieke weergave per project zoals opgenomen in artikel 12. </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Het indienen van een transportverzoek en een prioriteringsverzoek bij de netbeheerder zal ertoe leiden dat de netbeheerder een offerte zal doen voor een netaansluiting. Bij akkoord gaat de gemeente een financiële verplichting aan jegens de netbeheerder en moet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9457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7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7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eppel</meta:user-defined>
    <meta:user-defined meta:name="OVERHEID.Informatietype/DC.type">officiële publicatie</meta:user-defined>
    <meta:user-defined meta:name="OVERHEIDop.Rubriek/DC.type">beleidsregel</meta:user-defined>
    <meta:user-defined meta:name="OVERHEID.Gemeente/DCTERMS.publisher">Meppel</meta:user-defined>
    <meta:user-defined meta:name="OVERHEID.Gemeente/OVERHEID.authority">Meppel</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onderwijsprojecten gemeente Meppel 2026</meta:user-defined>
    <dc:language>nl</dc:language>
    <meta:user-defined meta:name="OVERHEIDop.locatietype/OVERHEIDop.gebiedsmarkering">Gemeente</meta:user-defined>
    <meta:user-defined meta:name="DC.title">Beleidsregels aanvraag prioriteit transportcapaciteit woningbouw- en onderwijsprojecten gemeente Meppel 2026</meta:user-defined>
    <meta:user-defined meta:name="DCTERMS.W3CDTF/DCTERMS.available">2026-08-21</meta:user-defined>
    <meta:user-defined meta:name="DCTERMS.W3CDTF/OVERHEIDop.jaargang">2026</meta:user-defined>
    <meta:user-defined meta:name="OVERHEIDop.publicationIssue">394572</meta:user-defined>
    <meta:user-defined meta:name="OVERHEIDop.betreftRegeling">CVDR765661_1</meta:user-defined>
    <meta:user-defined meta:name="xs:date/OVERHEIDop.startdatum">2026-08-22</meta:user-defined>
    <meta:user-defined meta:name="OVERHEIDop.GmbID/DC.identifier">gmb-2026-394572</meta:user-defined>
    <meta:user-defined meta:name="OVERHEIDop.versieInformatie"/>
  </office:meta>
</office:document-meta>
</file>