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legaliseren gebruik ten behoeve van een pilates studi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0504 </text:p>
            <text:p text:style-name="common-al"> Omschrijving: legaliseren gebruik ten behoeve van een pilates studio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de Greefstraat 3 5622GJ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18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0504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56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0504</meta:user-defined>
    <meta:user-defined meta:name="DCTERMS.abstract">legaliseren gebruik ten behoeve van een pilates studi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legaliseren gebruik ten behoeve van een pilates studio</meta:user-defined>
    <meta:user-defined meta:name="OVERHEIDop.datumEindeReactietermijn">2026-09-30</meta:user-defined>
    <meta:user-defined meta:name="OVERHEIDop.terinzageleggingBG">https://publicaties.eindhoven.nl/dossier/EHV-ZP2026-000504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67</meta:user-defined>
    <meta:user-defined meta:name="OVERHEIDop.GmbID/DC.identifier">gmb-2026-394567</meta:user-defined>
    <meta:user-defined meta:name="OVERHEIDop.versieInformatie"/>
  </office:meta>
</office:document-meta>
</file>