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38 woningen Papendorp bouwveld 3, Papendorp bouwveld 3 te Utrecht, GU-Z2026-00538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pendorp bouwveld 3 te Utrecht</text:p>
            <text:p text:style-name="common-al">GU-Z2026-0053858</text:p>
            <text:p text:style-name="common-al">Toelichting: het bouwen van 38 woningen Papendorp bouwveld 3</text:p>
            <text:p text:style-name="common-al">Datum besluit: 12 augustus 2026</text:p>
            <text:p text:style-name="common-al">Einddatum bezwaartermijn: 29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5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3858</meta:user-defined>
    <meta:user-defined meta:name="DCTERMS.abstract">Toelichting: het bouwen van 38 woningen Papendorp bouwveld 3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38 woningen Papendorp bouwveld 3, Papendorp bouwveld 3 te Utrecht, GU-Z2026-005385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62</meta:user-defined>
    <meta:user-defined meta:name="OVERHEIDop.GmbID/DC.identifier">gmb-2026-394562</meta:user-defined>
    <meta:user-defined meta:name="OVERHEIDop.versieInformatie"/>
  </office:meta>
</office:document-meta>
</file>