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ijnstraat 246-H 1079H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, in de binnentuin.</text:p>
            <text:p text:style-name="common-al">Zaakadres: Rijnstraat 246-H 1079HW Amsterdam</text:p>
            <text:p text:style-name="common-al">Datum ontvangst: 16-07-2026</text:p>
            <text:p text:style-name="common-al">Zaaknummer: Z2026-031693</text:p>
            <text:p text:style-name="common-al">DSO-nummer: 202607160260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5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1693</meta:user-defined>
    <meta:user-defined meta:name="DCTERMS.abstract">kappen van één boom, in de binnen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ijnstraat 246-H 1079HW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60</meta:user-defined>
    <meta:user-defined meta:name="OVERHEIDop.GmbID/DC.identifier">gmb-2026-394560</meta:user-defined>
    <meta:user-defined meta:name="OVERHEIDop.versieInformatie"/>
  </office:meta>
</office:document-meta>
</file>