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vervangen van de bestaande dakkapel op het voordakvlak, Sneeuwwit 44 2718AS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8-08-2026 een besluit verzonden op de aanvraag met zaaknummer 2026-093113 voor het vervangen van de bestaande dakkapel op het voordakvlak op locatie Sneeuwwit 44 2718AS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45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93113</meta:user-defined>
    <meta:user-defined meta:name="DCTERMS.abstract">het vervangen van de bestaande dakkapel op het voordakvlak</meta:user-defined>
    <dc:language>nl</dc:language>
    <meta:user-defined meta:name="OVERHEIDop.locatietype/OVERHEIDop.gebiedsmarkering">Vlak</meta:user-defined>
    <meta:user-defined meta:name="DC.title">Kennisgeving besluit Omgevingsvergunning voor het vervangen van de bestaande dakkapel op het voordakvlak, Sneeuwwit 44 2718AS Zoetermeer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59</meta:user-defined>
    <meta:user-defined meta:name="OVERHEIDop.GmbID/DC.identifier">gmb-2026-394559</meta:user-defined>
    <meta:user-defined meta:name="OVERHEIDop.versieInformatie"/>
  </office:meta>
</office:document-meta>
</file>