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style:num-suffix="" text:bullet-char="​" text:level="1">
        <style:list-level-properties text:min-label-width="10mm"/>
      </text:list-level-style-bullet>
    </text:list-style>
    <text:list-style style:name="id1-3-2-2-1-7-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an burgemeester en wethouders van de gemeente Aalsmeer tot wijziging van de Beleidsregels vooraanmelding en aanvraag prioriteit transportcapaciteit woningbouwprojecten Aalsmeer oktober 2026 </text:p>
      <text:section text:name="regeling_id1-3-2" text:style-name="regeling">
        <text:section text:name="aanhef_id1-3-2-1" text:style-name="aanhef">
          <text:section text:name="preambule_id1-3-2-1-1" text:style-name="preambule">
            <text:p text:style-name="al">
            <text:span text:style-name="nadrukvet">Zaaknummer: Z26-116348</text:span>
          </text:p>
            <text:p text:style-name="al"/>
            <text:p text:style-name="al">Burgemeester en wethouders van de gemeente Aalsmeer;</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 I</text:p>
            <text:p text:style-name="al">
            <text:span text:style-name="nadrukvet">A.</text:span>
          </text:p>
            <text:p text:style-name="al">
            <text:span text:style-name="nadrukvet">De titel wordt als volgt gewijzigd: </text:span>
          </text:p>
            <text:p text:style-name="al"/>
            <text:p text:style-name="al">
            <text:span text:style-name="nadrukvet">Huidige titel:</text:span>
          </text:p>
            <text:p text:style-name="al"/>
            <text:list text:style-name="id1-3-2-2-1-7">
              <text:list-item text:style-override="id1-3-2-2-1-7-1">
                <text:number/>
                <text:p text:style-name="al">Beleidsregels vooraanmelding en aanvraag prioriteit transportcapaciteit woningbouwprojecten Aalsmeer oktober 2026</text:p>
              </text:list-item>
            </text:list>
            <text:p text:style-name="al"/>
            <text:p text:style-name="al">
            <text:span text:style-name="nadrukvet">Wijziging titel:</text:span>
          </text:p>
            <text:p text:style-name="al"/>
            <text:list text:style-name="id1-3-2-2-1-11">
              <text:list-item text:style-override="id1-3-2-2-1-11-1">
                <text:number/>
                <text:p text:style-name="al">Beleidsregels vooraanmelding en aanvraag prioriteit transportcapaciteit onderwijs- en woningbouwprojecten Aalsmeer oktober 2026</text:p>
              </text:list-item>
            </text:list>
            <text:p text:style-name="al"/>
            <text:p text:style-name="al">
            <text:span text:style-name="nadrukvet">B. </text:span>
          </text:p>
            <text:p text:style-name="al">In artikel 1, 3, 8 en 17 wordt “onderwijshuisvesting” of “onderwijs” toegevoegd.</text:p>
            <text:p text:style-name="al"/>
            <text:p text:style-name="al">
            <text:span text:style-name="nadrukvet">C. </text:span>
          </text:p>
            <text:p text:style-name="al">
            <text:span text:style-name="nadrukvet">Artikel 4, lid 1 wordt als volgt gewijzigd:</text:span>
          </text:p>
            <text:p text:style-name="al">
            <text:span text:style-name="nadrukvet">Huidig artikel 4, lid 1:</text:span>
          </text:p>
            <text:p text:style-name="al"> Een project (woningbouw) waarbij de gemeente zelf opdrachtgever is, wordt op basis van dezelfde regels beoordeeld als projecten van indiener(s).</text:p>
            <text:p text:style-name="al"/>
            <text:p text:style-name="al">
            <text:span text:style-name="nadrukvet">Wijziging artikel 4, lid 1:</text:span>
          </text:p>
            <text:p text:style-name="al"> Een project waarbij de gemeente zelf opdrachtgever / initiator is, wordt op basis van dezelfde regels beoordeeld als projecten van indiener(s).</text:p>
            <text:p text:style-name="al"/>
            <text:p text:style-name="al">
            <text:span text:style-name="nadrukvet">D. </text:span>
          </text:p>
            <text:p text:style-name="al">
            <text:span text:style-name="nadrukvet">Artikel 5, lid 2 wordt als volgt gewijzigd:</text:span>
          </text:p>
            <text:p text:style-name="al">
            <text:span text:style-name="nadrukvet">Huidig artikel 5, lid 2:</text:span>
          </text:p>
            <text:p text:style-name="al"> Het in het eerste lid bedoelde verzoek kan worden ingediend tot en met 14 augustus 2026.</text:p>
            <text:p text:style-name="al"/>
            <text:p text:style-name="al">
            <text:span text:style-name="nadrukvet">Wijziging artikel 5, lid 2:</text:span>
          </text:p>
            <text:p text:style-name="al">Het in het eerste lid bedoelde verzoek tot plaatsing van een project op de voorlopige volgordelijst kan worden ingediend tot en met 14 augustus 2026. </text:p>
            <text:p text:style-name="al"/>
            <text:p text:style-name="al">
            <text:span text:style-name="nadrukvet">E. </text:span>
          </text:p>
            <text:p text:style-name="al">
            <text:span text:style-name="nadrukvet">Artikel 6 wordt als volgt gewijzigd:</text:span>
          </text:p>
            <text:p text:style-name="al">
            <text:span text:style-name="nadrukvet">Huidig artikel 6:</text:span>
          </text:p>
            <text:p text:style-name="al">
            <text:span text:style-name="nadrukcur">Artikel 6 Opname op de volgordelijst voor verzoek voor transportvermogen en bij voldoende bewijslast voor prioritering op verzoek projectontwikkelaar</text:span>
          </text:p>
            <text:list text:style-name="id1-3-2-2-1-36">
              <text:list-item text:style-override="id1-3-2-2-1-36-1">
                <text:number>1.</text:number>
                <text:p text:style-name="al">De indiener zorgt voor een volledig projectdossier van een project bij een verzoek tot opname op de volgordelijst aanvragen transportvermogen en bij voldoende bewijslast voor prioritering. Deze maakt gebruik van het daartoe beschikbaar gestelde formulier. Dit formulier is samengesteld uit voorgeschreven informatie van ministerie van Binnenlandse Zaken, Vereniging van Nederlandse Gemeenten en Netbeheer Nederland. Wijzigingen door dezenorganisaties worden doorgevoerd in het formulier.</text:p>
              </text:list-item>
              <text:list-item text:style-override="id1-3-2-2-1-36-2">
                <text:number>2.</text:number>
                <text:p text:style-name="al">Het college stuurt binnen twee werkdagen een ontvangstbevestiging van het verzoek waarbij ook wordt gewezen op de in artikel 13 genoemde rechtsbeschermingsprocedure.</text:p>
              </text:list-item>
              <text:list-item text:style-override="id1-3-2-2-1-36-3">
                <text:number>3.</text:number>
                <text:p text:style-name="al">Het college stelt de indiener hiervan schriftelijk in kennis en informeert de indiener over de mogelijkheid om binnen twee werkdagen het dossier nog aan te vullen, onder de voorwaarde dat dit direct aansluit op de in artikel 5, lid 2 genoemde termijn.</text:p>
              </text:list-item>
              <text:list-item text:style-override="id1-3-2-2-1-36-4">
                <text:number>4.</text:number>
                <text:p text:style-name="al">Een verzoek voor transportvermogen wordt alleen in behandeling genomen als:</text:p>
                <text:list text:style-name="id1-3-2-2-1-36-4-3">
                  <text:list-item text:style-override="id1-3-2-2-1-36-4-3-1">
                    <text:number>a.</text:number>
                    <text:p text:style-name="al">Het een project met een woonbestemming betreft die past binnen de regels van het omgevingsplan,</text:p>
                  </text:list-item>
                  <text:list-item text:style-override="id1-3-2-2-1-36-4-3-2">
                    <text:number>b.</text:number>
                    <text:p text:style-name="al">Of er een positief besluit van het college van B en W ligt over de wenselijkheid van het project of het initiatief voor een project;</text:p>
                  </text:list-item>
                  <text:list-item text:style-override="id1-3-2-2-1-36-4-3-3">
                    <text:number>c.</text:number>
                    <text:p text:style-name="al">Of uit een ambtelijke analyse op basis van door de gemeenteraad vastgesteld kaderstellend beleid blijkt dat het initiatief beleidsmatig wenselijk is;</text:p>
                  </text:list-item>
                  <text:list-item text:style-override="id1-3-2-2-1-36-4-3-4">
                    <text:number>d.</text:number>
                    <text:p text:style-name="al">Of het initiatief is onderdeel van de uiteindelijke uitwerking van een lopende gebiedsontwikkeling,</text:p>
                  </text:list-item>
                  <text:list-item text:style-override="id1-3-2-2-1-36-4-3-5">
                    <text:number>e.</text:number>
                    <text:p text:style-name="al"> het verzoek voor transportvermogen of voor prioritering volledig ingediend is voor de in artikel 5, lid 2 en artikel 6, lid 3 genoemde data.</text:p>
                  </text:list-item>
                </text:list>
              </text:list-item>
              <text:list-item text:style-override="id1-3-2-2-1-36-5">
                <text:number>5.</text:number>
                <text:p text:style-name="al">Een verzoek voor transportvermogen wordt door het college alleen in behandeling genomen als de initiatiefnemer informatie kan aanleveren zoals opgenomen in artikel 9, stap 2.</text:p>
              </text:list-item>
              <text:list-item text:style-override="id1-3-2-2-1-36-6">
                <text:number>6.</text:number>
                <text:p text:style-name="al">Toewijzing op de volgordelijst voor transportvermogen is project en projectlocatie gebonden. Een verkregen toewijzing wordt niet overgeheveld naar een ander project of andere projectlocatie. Daarvoor moet een nieuw verzoek worden ingediend.</text:p>
              </text:list-item>
            </text:list>
            <text:p text:style-name="al"/>
            <text:p text:style-name="al"/>
            <text:p text:style-name="al">
            <text:span text:style-name="nadrukvet">Wijziging artikel 6:</text:span>
          </text:p>
          </text:section>
          <text:section text:name="artikel_id1-3-2-2-2" text:style-name="artikel">
            <text:p text:style-name="artikel_kop_titel"><text:span text:style-name="artikel_kop_label"/> <text:span text:style-name="artikel_kop_nr"/> 
              <text:span text:style-name="nadrukvet">Artikel 6. Opname op de volgordelijst voor verzoek voor transportvermogen en bij voldoende bewijslast voor prioritering op verzoek projectontwikkelaar</text:span>
            </text:p>
            <text:list text:style-name="id1-3-2-2-2-2">
              <text:list-item text:style-override="id1-3-2-2-2-2-1">
                <text:number>1.</text:number>
                <text:p text:style-name="al">De indiener zorgt voor een volledig en deugdelijk projectdossier van een project bij een verzoek tot opname op de volgordelijst aanvragen transportvermogen en bij voldoende bewijslast voor prioritering. Deze maakt gebruik van het daartoe beschikbaar gestelde formulier. Dit formulier is samengesteld uit voorgeschreven informatie van ministerie van Binnenlandse Zaken, Vereniging van Nederlandse Gemeenten en Netbeheer Nederland. Wijzigingen door dezenorganisaties worden doorgevoerd in het formulier.</text:p>
              </text:list-item>
              <text:list-item text:style-override="id1-3-2-2-2-2-2">
                <text:number>2.</text:number>
                <text:p text:style-name="al">Het college stuurt binnen twee werkdagen een ontvangstbevestiging van het verzoek waarbij ook wordt gewezen op de in artikel 13 genoemde rechtsbeschermingsprocedure.</text:p>
              </text:list-item>
              <text:list-item text:style-override="id1-3-2-2-2-2-3">
                <text:number>3.</text:number>
                <text:p text:style-name="al">Een verzoek dat onvolledig of niet voldoende onderbouwd is, wordt niet in behandeling genomen. Het college stelt de indiener hiervan schriftelijk in kennis en informeert de indiener over de mogelijkheid om binnen twee werkdagen het dossier nog aan te vullen, onder de voorwaarde dat dit direct aansluit op de in artikel 5, lid 2 genoemde termijn.</text:p>
              </text:list-item>
              <text:list-item text:style-override="id1-3-2-2-2-2-4">
                <text:number>4.</text:number>
                <text:p text:style-name="al">Een verzoek voor transportvermogen wordt alleen in behandeling genomen als :</text:p>
              </text:list-item>
              <text:list-item text:style-override="id1-3-2-2-2-2-5">
                <text:number>a.</text:number>
                <text:p text:style-name="al">het een project betreft dat past binnen de regels van het omgevingsplan,</text:p>
              </text:list-item>
              <text:list-item text:style-override="id1-3-2-2-2-2-6">
                <text:number>b.</text:number>
                <text:p text:style-name="al">er een positief besluit van het college ligt over de wenselijkheid van het project of het initiatief voor een project;</text:p>
              </text:list-item>
              <text:list-item text:style-override="id1-3-2-2-2-2-7">
                <text:number>c.</text:number>
                <text:p text:style-name="al">uit een ambtelijke analyse op basis van door de gemeenteraad vastgesteld kaderstellend beleid blijkt dat het project beleidsmatig wenselijk is;</text:p>
              </text:list-item>
            </text:list>
            <text:p text:style-name="al">het project is onderdeel van de uiteindelijke uitwerking van een lopende gebiedsontwikkeling,</text:p>
            <text:list text:style-name="id1-3-2-2-2-4">
              <text:list-item text:style-override="id1-3-2-2-2-4-1">
                <text:number>d.</text:number>
                <text:p text:style-name="al">het verzoek voor transportvermogen of voor prioritering volledig ingediend is voor de in artikel 5, lid 2 en artikel 6, lid 3 genoemde data.</text:p>
              </text:list-item>
              <text:list-item text:style-override="id1-3-2-2-2-4-2">
                <text:number>5.</text:number>
                <text:p text:style-name="al">Een verzoek voor transportvermogen wordt door het college alleen in behandeling genomen als de initiatiefnemer informatie kan aanleveren zoals opgenomen in artikel 9, stap 2.</text:p>
              </text:list-item>
              <text:list-item text:style-override="id1-3-2-2-2-4-3">
                <text:number>6.</text:number>
                <text:p text:style-name="al">Toewijzing op de volgordelijst voor transportvermogen is project en projectlocatie gebonden. Een verkregen toewijzing wordt niet overgeheveld naar een ander project of andere projectlocatie. Daarvoor moet een nieuw verzoek worden ingediend.</text:p>
              </text:list-item>
            </text:list>
            <text:p text:style-name="al"/>
            <text:p text:style-name="al">
            <text:span text:style-name="nadrukvet">F. </text:span>
          </text:p>
            <text:p text:style-name="al">
            <text:span text:style-name="nadrukvet">Artikel 12, lid 2 wordt als volgt gewijzigd:</text:span>
          </text:p>
            <text:p text:style-name="al">
            <text:span text:style-name="nadrukvet">Huidig artikel 12, lid 2:</text:span>
          </text:p>
            <text:p text:style-name="al">
            <text:span text:style-name="nadrukvet"/>Indieners hebben na openbaarmaking de mogelijkheid om schriftelijk onjuistheden te melden in de voorlopige volgordelijst conform artikel 13, eerste lid.</text:p>
            <text:p text:style-name="al"/>
            <text:p text:style-name="al">
            <text:span text:style-name="nadrukvet">Wijziging artikel 12, lid 2:</text:span>
          </text:p>
            <text:p text:style-name="al"> Een indiener heeft na openbaarmaking de mogelijkheid binnen tien kalenderdagen om schriftelijk onjuistheden in de beoordeling te melden in de voorlopige volgordelijst.</text:p>
            <text:p text:style-name="al"/>
            <text:p text:style-name="al">
            <text:span text:style-name="nadrukvet">G. </text:span>
          </text:p>
            <text:p text:style-name="al">
            <text:span text:style-name="nadrukvet">Artikel 13 wordt als volgt gewijzigd:</text:span>
          </text:p>
            <text:p text:style-name="al">
            <text:span text:style-name="nadrukvet">Huidig artikel 13:</text:span>
          </text:p>
            <text:list text:style-name="id1-3-2-2-2-17">
              <text:list-item text:style-override="id1-3-2-2-2-17-1">
                <text:number>1.</text:number>
                <text:p text:style-name="al">Een indiener die vragen heeft over zijn positie op de voorlopige volgordelijst of over de afwijzing van zijn verzoek tot plaatsing op de voorlopige volgordelijst kan binnen tien kalenderdagen na bekendmaking van de voorlopige volgordelijst schriftelijk verzoek indienen bij het college, waarin gevraagd wordt om een heroverweging van de voorlopige volgordebepaling.</text:p>
              </text:list-item>
              <text:list-item text:style-override="id1-3-2-2-2-17-2">
                <text:number>2.</text:number>
                <text:p text:style-name="al">Een onafhankelijke commissie bestaande uit onafhankelijke medewerkers van de gemeente beoordeelt het verzoek op basis van feitelijke documentatie aangedragen door de indiener en het bepaalde in deze beleidsregel.</text:p>
              </text:list-item>
              <text:list-item text:style-override="id1-3-2-2-2-17-3">
                <text:number>3.</text:number>
                <text:p text:style-name="al">Na de termijn uit artikel 13, lid 1 vervalt het recht om een verzoek tot heroverweging in te dienen.</text:p>
              </text:list-item>
              <text:list-item text:style-override="id1-3-2-2-2-17-4">
                <text:number>4.</text:number>
                <text:p text:style-name="al">De gemeente last een vrijwillige civiele wachttermijn in van tien dagen, startend op de dag van publicatie van de definitieve lijst als bedoeld in artikel 12, vierde lid. Een indiener heeft binnen deze wachttermijn de gelegenheid een kort geding aanhangig te maken.</text:p>
              </text:list-item>
              <text:list-item text:style-override="id1-3-2-2-2-17-5">
                <text:number>5.</text:number>
                <text:p text:style-name="al">Door indiening van een verzoek overeenkomstig artikel 6 stemt de indiener uitdrukkelijk in met de in dit artikel geregelde rechtsbeschermingsprocedure.</text:p>
              </text:list-item>
            </text:list>
            <text:p text:style-name="al"/>
            <text:p text:style-name="al">
            <text:span text:style-name="nadrukvet">Wijziging artikel 13:</text:span>
          </text:p>
            <text:list text:style-name="id1-3-2-2-2-20">
              <text:list-item text:style-override="id1-3-2-2-2-20-1">
                <text:number>1.</text:number>
                <text:p text:style-name="al">Een indiener die vragen heeft over zijn positie op de voorlopige volgordelijst of over de afwijzing van zijn verzoek tot plaatsing op de voorlopige volgordelijst kan binnen tien kalenderdagen na bekendmaking van de voorlopige volgordelijst een schriftelijk verzoek indienen bij het college. Hierin vraagt de indiener om een heroverweging, als volgens indiener sprake is van schriftelijke onjuistheden in de beoordeling.</text:p>
              </text:list-item>
              <text:list-item text:style-override="id1-3-2-2-2-20-2">
                <text:number>2.</text:number>
                <text:p text:style-name="al">Een onafhankelijke commissie bestaande uit onafhankelijke medewerkers van de gemeente beoordeelt het verzoek op basis van feitelijke documentatie aangedragen door de indiener en het bepaalde in deze beleidsregel.</text:p>
              </text:list-item>
              <text:list-item text:style-override="id1-3-2-2-2-20-3">
                <text:number>3.</text:number>
                <text:p text:style-name="al">Na de termijn uit artikel 13, lid 1 vervalt het recht om een verzoek tot heroverweging in te dienen.</text:p>
              </text:list-item>
              <text:list-item text:style-override="id1-3-2-2-2-20-4">
                <text:number>4.</text:number>
                <text:p text:style-name="al">Het college last een vrijwillige civiele wachttermijn in van tien kalenderdagen, startend op dag van publicatie van de definitieve volgordelijst zoals beschreven in artikel 12, lid 4. Een indiener heeft binnen deze wachttermijn de gelegenheid een kort geding aanhangig te maken. </text:p>
              </text:list-item>
              <text:list-item text:style-override="id1-3-2-2-2-20-5">
                <text:number>5.</text:number>
                <text:p text:style-name="al">Door indiening van een verzoek overeenkomstig artikel 6 stemt de indiener uitdrukkelijk in met de in dit artikel geregelde rechtsbeschermingsprocedure. </text:p>
              </text:list-item>
            </text:list>
            <text:p text:style-name="al"/>
            <text:p text:style-name="al"/>
          </text:section>
          <text:section text:name="artikel_id1-3-2-2-3" text:style-name="artikel">
            <text:p text:style-name="artikel_kop_titel"><text:span text:style-name="artikel_kop_label">Artikel</text:span> <text:span text:style-name="artikel_kop_nr"/> II</text:p>
            <text:p text:style-name="al">Dit besluit treedt in werking op de dag na de bekendmaking.</text:p>
          </text:section>
        </text:section>
        <text:section text:name="regeling-sluiting_id1-3-2-3" text:style-name="regeling-sluiting">
          <text:section text:name="ondertekening_id1-3-2-3-1">
            <text:p><text:span text:style-name="functie">Aldus vastgesteld in de vergadering van 12 augustus 2026.</text:span></text:p>
            <text:p><text:span text:style-name="functie">De secretaris,</text:span></text:p>
            <text:p><text:span text:style-name="functie"/></text:p>
            <text:p><text:span text:style-name="functie">P. Simonse</text:span></text:p>
            <text:p><text:span text:style-name="functie">De voorzitter,</text:span></text:p>
            <text:p><text:span text:style-name="functie"/></text:p>
            <text:p><text:span text:style-name="functie">mr. G.E. Oude Kot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45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alsmeer</meta:user-defined>
    <meta:user-defined meta:name="OVERHEID.Informatietype/DC.type">officiële publicatie</meta:user-defined>
    <meta:user-defined meta:name="OVERHEIDop.Rubriek/DC.type">beleidsregel</meta:user-defined>
    <meta:user-defined meta:name="OVERHEID.Gemeente/DCTERMS.publisher">Aalsmeer</meta:user-defined>
    <meta:user-defined meta:name="OVERHEID.Gemeente/OVERHEID.authority">Aalsmeer</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rtikel 4:81 van de Algemene wet bestuursrecht]|[1.0:c:BWBR0005537&amp;artikel=4%3A81&amp;g=2026-07-01</meta:user-defined>
    <meta:user-defined meta:name="OVERHEIDop.referentienummer">Z26-116348</meta:user-defined>
    <meta:user-defined meta:name="DCTERMS.alternative">Beleidsregels vooraanmelding en aanvraag prioriteit transportcapaciteit woningbouw Aalsmeer oktober 2026</meta:user-defined>
    <dc:language>nl</dc:language>
    <meta:user-defined meta:name="OVERHEIDop.locatietype/OVERHEIDop.gebiedsmarkering">Gemeente</meta:user-defined>
    <meta:user-defined meta:name="DC.title">Besluit van burgemeester en wethouders van de gemeente Aalsmeer tot vaststelling van de Beleidsregels vooraanmelding en aanvraag prioriteit transportcapaciteit onderwijs- en woningbouwprojecten Aalsmeer oktober 2026</meta:user-defined>
    <meta:user-defined meta:name="DCTERMS.W3CDTF/DCTERMS.available">2026-08-18</meta:user-defined>
    <meta:user-defined meta:name="OVERHEIDop.externeBijlage">Toelichting|exb-2026-29484</meta:user-defined>
    <meta:user-defined meta:name="DCTERMS.W3CDTF/OVERHEIDop.jaargang">2026</meta:user-defined>
    <meta:user-defined meta:name="OVERHEIDop.publicationIssue">394557</meta:user-defined>
    <meta:user-defined meta:name="OVERHEIDop.betreftRegeling">CVDR765302_2</meta:user-defined>
    <meta:user-defined meta:name="xs:date/OVERHEIDop.startdatum">2026-08-14</meta:user-defined>
    <meta:user-defined meta:name="OVERHEIDop.GmbID/DC.identifier">gmb-2026-394557</meta:user-defined>
    <meta:user-defined meta:name="OVERHEIDop.versieInformatie"/>
  </office:meta>
</office:document-meta>
</file>