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Carnavalsoptocht Glanerbrug op 31 januari 2027, route Glanerbrug</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Op 17 augustus 2026 hebben wij een aanvraag ontvangen voor Carnavalsoptocht Glanerbrug op 31 januari 2027 op de locatie route Glanerbrug. De aanvraag is geregistreerd onder zaaknummer 0153Z2608-0353.</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45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153Z2608-0353</meta:user-defined>
    <dc:language>nl</dc:language>
    <meta:user-defined meta:name="OVERHEIDop.locatietype/OVERHEIDop.gebiedsmarkering">Vlak</meta:user-defined>
    <meta:user-defined meta:name="DC.title">Kennisgeving ontvangst aanvraag Carnavalsoptocht Glanerbrug op 31 januari 2027, route Glanerbrug</meta:user-defined>
    <meta:user-defined meta:name="DCTERMS.W3CDTF/DCTERMS.available">2026-08-26</meta:user-defined>
    <meta:user-defined meta:name="DCTERMS.W3CDTF/OVERHEIDop.jaargang">2026</meta:user-defined>
    <meta:user-defined meta:name="OVERHEIDop.publicationIssue">394553</meta:user-defined>
    <meta:user-defined meta:name="OVERHEIDop.GmbID/DC.identifier">gmb-2026-394553</meta:user-defined>
    <meta:user-defined meta:name="OVERHEIDop.versieInformatie"/>
  </office:meta>
</office:document-meta>
</file>