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azareth 6, 4471PM Wolphaartsdijk - Aanvraag omgevingsvergunning voor het isoleren van het dak en het plaatsen van dakkapel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7 augustus 2026 een aanvraag hebben ontvangen voor een omgevingsvergunning op de locatie Nazareth 6, 4471PM Wolphaartsdijk. De aanvraag is geregistreerd onder zaaknummer Z2026-00005563. De aanvraag betreft:</text:p>
            <text:p text:style-name="common-al">het isoleren van het dak en het plaatsen van dakkapellen</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455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5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5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563</meta:user-defined>
    <meta:user-defined meta:name="DCTERMS.abstract">Nazareth 6, 4471PM Wolphaartsdijk - Aanvraag omgevingsvergunning voor het isoleren van het dak en het plaatsen van dakkapellen</meta:user-defined>
    <dc:language>nl</dc:language>
    <meta:user-defined meta:name="OVERHEIDop.locatietype/OVERHEIDop.gebiedsmarkering">Vlak</meta:user-defined>
    <meta:user-defined meta:name="DC.title">Nazareth 6, 4471PM Wolphaartsdijk - Aanvraag omgevingsvergunning voor het isoleren van het dak en het plaatsen van dakkapellen</meta:user-defined>
    <meta:user-defined meta:name="DCTERMS.W3CDTF/DCTERMS.available">2026-08-20</meta:user-defined>
    <meta:user-defined meta:name="DCTERMS.W3CDTF/OVERHEIDop.jaargang">2026</meta:user-defined>
    <meta:user-defined meta:name="OVERHEIDop.publicationIssue">394551</meta:user-defined>
    <meta:user-defined meta:name="OVERHEIDop.GmbID/DC.identifier">gmb-2026-394551</meta:user-defined>
    <meta:user-defined meta:name="OVERHEIDop.versieInformatie"/>
  </office:meta>
</office:document-meta>
</file>