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Oosterpar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ndelaberen van een boom in het park</text:p>
            <text:p text:style-name="common-al">Zaakadres: Oosterpark Amsterdam</text:p>
            <text:p text:style-name="common-al">Datum ontvangst: 07-08-2026</text:p>
            <text:p text:style-name="common-al">Zaaknummer: Z2026-035205</text:p>
            <text:p text:style-name="common-al">DSO-nummer: 20260807002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205</meta:user-defined>
    <meta:user-defined meta:name="DCTERMS.abstract">kandelaberen van een boom in het pa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Oosterpark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49</meta:user-defined>
    <meta:user-defined meta:name="OVERHEIDop.GmbID/DC.identifier">gmb-2026-394549</meta:user-defined>
    <meta:user-defined meta:name="OVERHEIDop.versieInformatie"/>
  </office:meta>
</office:document-meta>
</file>