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t.h.v. Vaartdijk 9b, 10 en 10a te Assendelft - het verhogen en verleggen van een deel van de boezemkade van Nauernasche Vaa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267 - het verhogen en verleggen van een deel van de boezemkade van Nauernasche Vaart -  - op de locatie t.h.v. Vaartdijk 9b, 10 en 10a te Assendelft</text:p>
            <text:p text:style-name="common-al">Aanvraag ontvangen: 14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Werk, niet zijnde bouwwerk, of werkzaamheid uitvoeren</text:p>
              </text:list-item>
            </text:list>
            <text:p text:style-name="common-al"/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454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4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2026059267</meta:user-defined>
    <dc:language>nl</dc:language>
    <meta:user-defined meta:name="OVERHEIDop.locatietype/OVERHEIDop.gebiedsmarkering">Vlak</meta:user-defined>
    <meta:user-defined meta:name="DC.title">Aanvraag omgevingsvergunning - t.h.v. Vaartdijk 9b, 10 en 10a te Assendelft - het verhogen en verleggen van een deel van de boezemkade van Nauernasche Vaa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45</meta:user-defined>
    <meta:user-defined meta:name="OVERHEIDop.GmbID/DC.identifier">gmb-2026-394545</meta:user-defined>
    <meta:user-defined meta:name="OVERHEIDop.versieInformatie"/>
  </office:meta>
</office:document-meta>
</file>