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bouwen van een recreatiewoning aan Schaverenseveldweg 27, 8166HH Emst (144035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verbouwen van een recreatiewoning aan Schaverenseveldweg 27, 8166HH Emst. </text:p>
            <text:p text:style-name="common-al">Datum aanvraag: 18-08-2026</text:p>
            <text:p text:style-name="common-al">Zaaknummer: 1440359</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9454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4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4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0401</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verbouwen van een recreatiewoning aan Schaverenseveldweg 27, 8166HH Emst (1440359)</meta:user-defined>
    <meta:user-defined meta:name="DCTERMS.W3CDTF/DCTERMS.available">2026-08-20</meta:user-defined>
    <meta:user-defined meta:name="DCTERMS.W3CDTF/OVERHEIDop.jaargang">2026</meta:user-defined>
    <meta:user-defined meta:name="OVERHEIDop.publicationIssue">394544</meta:user-defined>
    <meta:user-defined meta:name="OVERHEIDop.GmbID/DC.identifier">gmb-2026-394544</meta:user-defined>
    <meta:user-defined meta:name="OVERHEIDop.versieInformatie"/>
  </office:meta>
</office:document-meta>
</file>