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Verkoop van  oliebollen en waffels van 1 oktober 2026 tot 1 januari 2027, T.h.v. Amsterdamseweg 13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mstelveen heeft op 17 augustus 2026 een aanvraag voor een standplaatsvergunning ontvangen. De vergunning is aangevraagd voor Verkoop van  oliebollen en waffels van 1 oktober 2026 tot 1 januari 2027 op locatie T.h.v. Amsterdamseweg 137.</text:p>
            <text:p text:style-name="common-al">De aanvraag is geregistreerd onder zaaknummer Z2026-00008088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 Z2026-00008088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9454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4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4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Rx.Mission zaak Z2026-00008088</meta:user-defined>
    <meta:user-defined meta:name="DCTERMS.abstract">Betreft: aanvraag op locatie T.h.v. Amsterdamseweg 137</meta:user-defined>
    <dc:language>nl</dc:language>
    <meta:user-defined meta:name="OVERHEIDop.locatietype/OVERHEIDop.gebiedsmarkering">Punt</meta:user-defined>
    <meta:user-defined meta:name="DC.title">Aanvraag vergunning voor Verkoop van  oliebollen en waffels van 1 oktober 2026 tot 1 januari 2027, T.h.v. Amsterdamseweg 137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43</meta:user-defined>
    <meta:user-defined meta:name="OVERHEIDop.GmbID/DC.identifier">gmb-2026-394543</meta:user-defined>
    <meta:user-defined meta:name="OVERHEIDop.versieInformatie"/>
  </office:meta>
</office:document-meta>
</file>