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zonwering aan Markt 48A 2611GV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kt 48A 2611GV Delft | het plaatsen van zonwering | 18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33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453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33</meta:user-defined>
    <meta:user-defined meta:name="DCTERMS.abstract">Zonwering Markt 48a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zonwering aan Markt 48A 2611GV Delf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39</meta:user-defined>
    <meta:user-defined meta:name="OVERHEIDop.GmbID/DC.identifier">gmb-2026-394539</meta:user-defined>
    <meta:user-defined meta:name="OVERHEIDop.versieInformatie"/>
  </office:meta>
</office:document-meta>
</file>