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maatwerkbesluit LE:EN Restaurant B.V. op de Heuveloord 140 in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is van plan om aan LE:EN Restaurant B.V. te Utrecht een maatwerkbesluit op te leggen voor het geluid dat veroorzaakt wordt bij het ten gehore brengen van muziek binnen het restaurant en de zaalverhuur (evenementen locatie) op de locatie Heuveloord 140 in Utrecht.</text:p>
            <text:p text:style-name="common-al"/>
            <text:p text:style-name="common-al">
            <text:span text:style-name="nadrukvet">Zienwijze</text:span>
          </text:p>
            <text:p text:style-name="common-al">Voordat wij het besluit nemen om het maatwerkbesluit op te leggen, kan hierover door iedereen een zienswijze worden ingediend. Een zienswijze is een reactie op een voorgenomen besluit.</text:p>
            <text:p text:style-name="common-al">Hierin kunt u aangeven met welke punten u het niet eens bent en waarom. U kunt uw zienswijze schriftelijk, mondeling of digitaal indienen. Richt uw schriftelijke zienswijze aan: ODU, postbus 85242, 3508 AE Utrecht, of per e-mail aan info@odu.nl. Dit kan tot en met 10 septembebr 2026. Vermeldt u hierbij ons zaakkenmerk: Z/26/2041720. Wilt u mondeling een zienswijze indienen, maakt u daarvoor dan een afspraak via 030-7023200. Van de mondelinge zienswijze wordt een kort verslag gemaakt.</text:p>
            <text:p text:style-name="common-al"/>
            <text:p text:style-name="common-al">
            <text:span text:style-name="nadrukvet">Ter inzage</text:span>
          </text:p>
            <text:p text:style-name="common-al">U kunt het voornemen en de bijbehorende stukken opvragen bij de ODU: info@odu.nl of via 030-7023200. Vermeldt u hierbij ons zaakkenmerk: Z/26/2041720. U kunt het voornemen en de bijbehorende stukken ook inzien bij de ODU, Archimedeslaan 6, 3584 BA in Utrecht, of bij gemeente Utrecht, Stadsplateau 1, 3521 AZ Utrecht.</text:p>
            <text:p text:style-name="common-al"/>
            <text:p text:style-name="common-al">
            <text:span text:style-name="nadrukvet">Geen bezwaar</text:span>
          </text:p>
            <text:p text:style-name="common-al">Tegen het voornemen kan geen bezwaar worden ingediend. Het indienen van bezwaar is pas mogelijk nadat een besluit is genomen.</text:p>
            <text:p text:style-name="common-al"/>
            <text:p text:style-name="common-al">
            <text:span text:style-name="nadrukvet">Meer informatie?</text:span>
          </text:p>
            <text:p text:style-name="common-al">Heeft u vragen? Neemt u dan contact op met de ODU via telefoonnummer 030-7023200 of info@odu.nl. Vermeldt u hierbij ons zaakkenmerk: Z/26/2041720.</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453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3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3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kendmaking voornemen maatwerkbesluit LE:EN Restaurant B.V. op de Heuveloord 140 in Utrecht</meta:user-defined>
    <meta:user-defined meta:name="DCTERMS.W3CDTF/DCTERMS.available">2026-08-21</meta:user-defined>
    <meta:user-defined meta:name="DCTERMS.W3CDTF/OVERHEIDop.jaargang">2026</meta:user-defined>
    <meta:user-defined meta:name="OVERHEIDop.publicationIssue">394535</meta:user-defined>
    <meta:user-defined meta:name="OVERHEIDop.GmbID/DC.identifier">gmb-2026-394535</meta:user-defined>
    <meta:user-defined meta:name="OVERHEIDop.versieInformatie"/>
  </office:meta>
</office:document-meta>
</file>