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zonnescherm en reclamebord aan Markt 81 2611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81 2611GS Delft | het plaatsen van een zonnescherm en reclamebord | 18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3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45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32</meta:user-defined>
    <meta:user-defined meta:name="DCTERMS.abstract">zonnescherm en reclamebord deel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zonnescherm en reclamebord aan Markt 81 2611GS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33</meta:user-defined>
    <meta:user-defined meta:name="OVERHEIDop.GmbID/DC.identifier">gmb-2026-394533</meta:user-defined>
    <meta:user-defined meta:name="OVERHEIDop.versieInformatie"/>
  </office:meta>
</office:document-meta>
</file>