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lierweg 28 1032L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diverse gevelreclames en een reclamezuil</text:p>
            <text:p text:style-name="common-al">Zaakadres: Vlierweg 28 1032LG Amsterdam</text:p>
            <text:p text:style-name="common-al">Datum ontvangst: 13-07-2026</text:p>
            <text:p text:style-name="common-al">Zaaknummer: Z2026-030969</text:p>
            <text:p text:style-name="common-al">DSO-nummer: 20260713010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5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969</meta:user-defined>
    <meta:user-defined meta:name="DCTERMS.abstract">plaatsen van diverse gevelreclames en een reclamezui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lierweg 28 1032LG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24</meta:user-defined>
    <meta:user-defined meta:name="OVERHEIDop.GmbID/DC.identifier">gmb-2026-394524</meta:user-defined>
    <meta:user-defined meta:name="OVERHEIDop.versieInformatie"/>
  </office:meta>
</office:document-meta>
</file>