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aanbrengen van reclame uitingen en nieuwe kozijnen, Buitenhofdreef 2 2625XR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Buitenhofdreef 2 2625XR Delft | het aanbrengen van reclame uitingen en nieuwe kozijn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079.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5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Z2026-002079</meta:user-defined>
    <meta:user-defined meta:name="DCTERMS.abstract">Gevelaanpassingen en Reclame uitingen</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aanbrengen van reclame uitingen en nieuwe kozijnen, Buitenhofdreef 2 2625XR Delft</meta:user-defined>
    <meta:user-defined meta:name="DCTERMS.W3CDTF/DCTERMS.available">2026-08-20</meta:user-defined>
    <meta:user-defined meta:name="DCTERMS.W3CDTF/OVERHEIDop.jaargang">2026</meta:user-defined>
    <meta:user-defined meta:name="OVERHEIDop.publicationIssue">394514</meta:user-defined>
    <meta:user-defined meta:name="OVERHEIDop.GmbID/DC.identifier">gmb-2026-394514</meta:user-defined>
    <meta:user-defined meta:name="OVERHEIDop.versieInformatie"/>
  </office:meta>
</office:document-meta>
</file>