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tijdelijk plaatsen van een koelcontainer  op het perceel Stockholmweg 60, 3825 PR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tijdelijk plaatsen van een koelcontainer  op het perceel Stockholmweg 60, 3825 PR Amersfoort</text:span>
          </text:p>
            <text:p text:style-name="common-al">De Gemeente Amersfoort heeft op 17-08-2026 een aanvraag voor een omgevingsvergunning ontvangen voor het tijdelijk plaatsen van een koelcontainer  op het perceel Stockholmweg 60, 3825 PR Amersfoort, met kenmerk CLZ-0003956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45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566</meta:user-defined>
    <dc:language>nl</dc:language>
    <meta:user-defined meta:name="OVERHEIDop.locatietype/OVERHEIDop.gebiedsmarkering">Punt</meta:user-defined>
    <meta:user-defined meta:name="DC.title">Ontvangen aanvraag omgevingsvergunning voor het tijdelijk plaatsen van een koelcontainer  op het perceel Stockholmweg 60, 3825 PR Amersfoo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11</meta:user-defined>
    <meta:user-defined meta:name="OVERHEIDop.GmbID/DC.identifier">gmb-2026-394511</meta:user-defined>
    <meta:user-defined meta:name="OVERHEIDop.versieInformatie"/>
  </office:meta>
</office:document-meta>
</file>