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kappen van twee Canadese populieren, Oostsingel 182 2612HL Delft, Stil Gezicht 2612RV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18-08-2026 </text:p>
            <text:p text:style-name="common-al">Oostsingel 182 2612HL Delft, Stil Gezicht 2612RV Delft | het kappen van twee Canadese populieren </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2017.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9451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1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1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2017</meta:user-defined>
    <meta:user-defined meta:name="DCTERMS.abstract">2 Canadese populieren kappen</meta:user-defined>
    <dc:language>nl</dc:language>
    <meta:user-defined meta:name="OVERHEIDop.locatietype/OVERHEIDop.gebiedsmarkering">Vlak</meta:user-defined>
    <meta:user-defined meta:name="DC.title">Verlening omgevingsvergunning, het kappen van twee Canadese populieren, Oostsingel 182 2612HL Delft, Stil Gezicht 2612RV Delft</meta:user-defined>
    <meta:user-defined meta:name="DCTERMS.W3CDTF/DCTERMS.available">2026-08-20</meta:user-defined>
    <meta:user-defined meta:name="DCTERMS.W3CDTF/OVERHEIDop.jaargang">2026</meta:user-defined>
    <meta:user-defined meta:name="OVERHEIDop.publicationIssue">394510</meta:user-defined>
    <meta:user-defined meta:name="OVERHEIDop.GmbID/DC.identifier">gmb-2026-394510</meta:user-defined>
    <meta:user-defined meta:name="OVERHEIDop.versieInformatie"/>
  </office:meta>
</office:document-meta>
</file>