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openbare ruimte, bij de Goudriaanstraat Amsterdam, openbare ruimte, bij de kruising Weesperzijde-Overamstelstraa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twee bomen in de openbare ruimte</text:p>
            <text:p text:style-name="common-al">Zaakadres: openbare ruimte, bij de Goudriaanstraat Amsterdam, openbare ruimte, bij de kruising Weesperzijde-Overamstelstraat Amsterdam</text:p>
            <text:p text:style-name="common-al">Datum ontvangst: 06-08-2026</text:p>
            <text:p text:style-name="common-al">Zaaknummer: Z2026-035035</text:p>
            <text:p text:style-name="common-al">DSO-nummer: 202608060019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5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035</meta:user-defined>
    <meta:user-defined meta:name="DCTERMS.abstract">kappen van twee bomen in de openbare ruimt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vellen van een houtopstand (kap) openbare ruimte, bij de Goudriaanstraat Amsterdam, openbare ruimte, bij de kruising Weesperzijde-Overamstelstraat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07</meta:user-defined>
    <meta:user-defined meta:name="OVERHEIDop.GmbID/DC.identifier">gmb-2026-394507</meta:user-defined>
    <meta:user-defined meta:name="OVERHEIDop.versieInformatie"/>
  </office:meta>
</office:document-meta>
</file>