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Ruijgoordweg Amsterdam - Realiseren bedrijfshal - KM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bedrijfshal</text:p>
            <text:p text:style-name="common-al">Aanvrager: KMS B.V.</text:p>
            <text:p text:style-name="common-al">Zaaknummer: OD2026-0049191</text:p>
            <text:p text:style-name="common-al">DSO nummer: 2026073000477</text:p>
            <text:p text:style-name="common-al">Ontvangstdatum aanvraag: 30-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45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9191</meta:user-defined>
    <meta:user-defined meta:name="DCTERMS.abstract">het realiseren van een bedrijfshal</meta:user-defined>
    <dc:language>nl</dc:language>
    <meta:user-defined meta:name="OVERHEIDop.locatietype/OVERHEIDop.gebiedsmarkering">Vlak</meta:user-defined>
    <meta:user-defined meta:name="DC.title">Aanvraag vergunning ontvangen - Ruijgoordweg Amsterdam - Realiseren bedrijfshal - KMS B.V.</meta:user-defined>
    <meta:user-defined meta:name="DCTERMS.W3CDTF/DCTERMS.available">2026-08-20</meta:user-defined>
    <meta:user-defined meta:name="DCTERMS.W3CDTF/OVERHEIDop.jaargang">2026</meta:user-defined>
    <meta:user-defined meta:name="OVERHEIDop.publicationIssue">394504</meta:user-defined>
    <meta:user-defined meta:name="OVERHEIDop.GmbID/DC.identifier">gmb-2026-394504</meta:user-defined>
    <meta:user-defined meta:name="OVERHEIDop.versieInformatie"/>
  </office:meta>
</office:document-meta>
</file>