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herinrichten perceel Julius Galama aan Verzoeklocatie 2026061000317, Julius Galama te Tjerkwerd, Tjerkwerd (TWD00) F 344, Tjerkwerd (TWD00) F 345, Tjerkwerd (TW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herinrichten perceel Julius Galama aan Verzoeklocatie 2026061000317, Julius Galama te Tjerkwerd, Tjerkwerd (TWD00) F 344, Tjerkwerd (TWD00) F 345, Tjerkwerd (TWD00) F 346. </text:p>
            <text:p text:style-name="common-al">
            
          </text:p>
            <text:p text:style-name="common-al"/>
            <text:p text:style-name="common-al">Het besluit is verzonden op 18-08-2026.</text:p>
            <text:p text:style-name="common-al"/>
            <text:p text:style-name="common-al">Het zaaknummer is CLZ-00110526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449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110526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Verleende omgevingsvergunning voor het herinrichten perceel Julius Galama aan Verzoeklocatie 2026061000317, Julius Galama te Tjerkwerd, Tjerkwerd (TWD00) F 344, Tjerkwerd (TWD00) F 345, Tjerkwerd (TW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97</meta:user-defined>
    <meta:user-defined meta:name="OVERHEIDop.GmbID/DC.identifier">gmb-2026-394497</meta:user-defined>
    <meta:user-defined meta:name="OVERHEIDop.versieInformatie"/>
  </office:meta>
</office:document-meta>
</file>