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groten van de dakkapel aan de achterzijde, Tuinbouwstraat 8, 3513ED Utrecht, GU-Z2026-00637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inbouwstraat 8, 3513ED Utrecht</text:p>
            <text:p text:style-name="common-al">GU-Z2026-0063794</text:p>
            <text:p text:style-name="common-al">Toelichting: het vergroten van de dakkapel aan de achterzijd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4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794</meta:user-defined>
    <meta:user-defined meta:name="DCTERMS.abstract">Toelichting: het vergroten van de dakkapel aan de achterzijde</meta:user-defined>
    <dc:language>nl</dc:language>
    <meta:user-defined meta:name="DC.title">Verleende Omgevingsvergunning, het vergroten van de dakkapel aan de achterzijde, Tuinbouwstraat 8, 3513ED Utrecht, GU-Z2026-0063794</meta:user-defined>
    <meta:user-defined meta:name="OVERHEIDop.datumEindeReactietermijn">2026-09-29</meta:user-defined>
    <meta:user-defined meta:name="OVERHEIDop.terinzageleggingBG">https://jeleefomgeving.nl/inzien/002220647/77117f16-4462-415e-92c7-46f47c405871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81</meta:user-defined>
    <meta:user-defined meta:name="OVERHEIDop.publicationIssue">394491</meta:user-defined>
    <meta:user-defined meta:name="OVERHEIDop.GmbID/DC.identifier">gmb-2026-394491</meta:user-defined>
    <meta:user-defined meta:name="OVERHEIDop.versieInformatie"/>
  </office:meta>
</office:document-meta>
</file>