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Stadionkade 27-H 1077V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aanbouw, het maken van muurdoorbraken, het realiseren van een bijgebouw in het plaatsen van twee buitenunits</text:p>
            <text:p text:style-name="common-al">Zaakadres: Stadionkade 27-H 1077VM Amsterdam</text:p>
            <text:p text:style-name="common-al">Datum ontvangst: 10-08-2026</text:p>
            <text:p text:style-name="common-al">Zaaknummer: Z2026-035542</text:p>
            <text:p text:style-name="common-al">DSO-nummer: 202608100124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49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9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5542</meta:user-defined>
    <meta:user-defined meta:name="DCTERMS.abstract">realiseren van een aanbouw, het maken van muurdoorbraken, het realiseren van een bijgebouw in het plaatsen van twee buitenunit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Stadionkade 27-H 1077VM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90</meta:user-defined>
    <meta:user-defined meta:name="OVERHEIDop.GmbID/DC.identifier">gmb-2026-394490</meta:user-defined>
    <meta:user-defined meta:name="OVERHEIDop.versieInformatie"/>
  </office:meta>
</office:document-meta>
</file>