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evenementenvergunning voor het Herfstfeest op de locatie Stadboerderij de Weidemolen aan de Burgemeester Middelberglaan 2, 2721DX te Zoetermeer op 4 oktober 2026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5 augustus 2026 een aanvraag ontvangen met zaaknummer 2026-111652 voor een evenementenvergunning voor het Herfstfeest op de locatie Stadboerderij de Weidemolen aan de Burgemeester Middelberglaan 2, 2721DX te Zoetermeer op 4 oktober 2026. 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Wet algemene bepalingen omgevingsrech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448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6-111652</meta:user-defined>
    <meta:user-defined meta:name="DCTERMS.abstract">Herfstfeest bij Stadboerderij de Weidemolen dd. 04-10-2026</meta:user-defined>
    <dc:language>nl</dc:language>
    <meta:user-defined meta:name="OVERHEIDop.locatietype/OVERHEIDop.gebiedsmarkering">Punt</meta:user-defined>
    <meta:user-defined meta:name="DC.title">Kennisgeving aanvraag evenementenvergunning voor het Herfstfeest op de locatie Stadboerderij de Weidemolen aan de Burgemeester Middelberglaan 2, 2721DX te Zoetermeer op 4 oktober 2026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86</meta:user-defined>
    <meta:user-defined meta:name="OVERHEIDop.GmbID/DC.identifier">gmb-2026-394486</meta:user-defined>
    <meta:user-defined meta:name="OVERHEIDop.versieInformatie"/>
  </office:meta>
</office:document-meta>
</file>