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met BOPA - P. Boorsmastraat 22 1507 WS te Zaandam - het vervangen van de bestaande aanbouw voor een nieuwe aan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1228 - het vervangen van de bestaande aanbouw voor een nieuwe aanbouw - - op de locatie P. Boorsmastraat 22 1507 WS te Zaandam</text:p>
            <text:p text:style-name="common-al">
            
          </text:p>
            <text:p text:style-name="common-al">Het besluit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- <text:span text:style-name="nadrukvet"><text:span text:style-name="nadrukcur">Verleend</text:span></text:span></text:p>
              </text:list-item>
            </text:list>
            <text:p text:style-name="common-al"/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Besluit verzonden: 18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Postbus 2000, 1500 GA Zaandam. Zet in uw bezwaarschrift in ieder geval de datum, uw naam, adres en handtekening en tegen welk besluit en waarom u bezwaar maakt. Datum verzending is gelijk aan de datum verleend of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4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1228</meta:user-defined>
    <dc:language>nl</dc:language>
    <meta:user-defined meta:name="DC.title">Besluit op aanvraag omgevingsvergunning met BOPA - P. Boorsmastraat 22 1507 WS te Zaandam - het vervangen van de bestaande aanbouw voor een nieuwe aanbouw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80</meta:user-defined>
    <meta:user-defined meta:name="OVERHEIDop.publicationIssue">394485</meta:user-defined>
    <meta:user-defined meta:name="OVERHEIDop.GmbID/DC.identifier">gmb-2026-394485</meta:user-defined>
    <meta:user-defined meta:name="OVERHEIDop.versieInformatie"/>
  </office:meta>
</office:document-meta>
</file>