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verbreden van een oprit, Casimirstrjitte 1, Kootsterti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verbreden van een oprit, Casimirstrjitte 1, Kootstertille</text:p>
            <text:p text:style-name="common-al">Zaaknummer: Z2026-001225</text:p>
            <text:p text:style-name="common-al">Zaakadres: Casimirstrjitte 1, Kootstertille</text:p>
            <text:p text:style-name="common-al">Omschrijving: het verbreden van een oprit</text:p>
            <text:p text:style-name="last-al">Datum ontvangst: 18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944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1225</meta:user-defined>
    <meta:user-defined meta:name="DCTERMS.abstract">het verbreden van een op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verbreden van een oprit, Casimirstrjitte 1, Kootstertill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83</meta:user-defined>
    <meta:user-defined meta:name="OVERHEIDop.GmbID/DC.identifier">gmb-2026-394483</meta:user-defined>
    <meta:user-defined meta:name="OVERHEIDop.versieInformatie"/>
  </office:meta>
</office:document-meta>
</file>