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Vijfhuizerdijk 203C, Vijfhuizen - Realiseren 22 eengezinswoningen - Sevenborgh Vastgoed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realiseren van 22 eengezinswoningen</text:p>
            <text:p text:style-name="common-al">Aanvrager: Sevenborgh Vastgoed B.V.</text:p>
            <text:p text:style-name="common-al">Zaaknummer: OD2026-0049148</text:p>
            <text:p text:style-name="common-al">DSO nummer: 2026072801236</text:p>
            <text:p text:style-name="common-al">Ontvangstdatum aanvraag: 28-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448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8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8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9148</meta:user-defined>
    <meta:user-defined meta:name="DCTERMS.abstract">het realiseren van 22 eengezinswoningen</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Vijfhuizerdijk 203C, Vijfhuizen - Realiseren 22 eengezinswoningen - Sevenborgh Vastgoed B.V.</meta:user-defined>
    <meta:user-defined meta:name="DCTERMS.W3CDTF/DCTERMS.available">2026-08-20</meta:user-defined>
    <meta:user-defined meta:name="DCTERMS.W3CDTF/OVERHEIDop.jaargang">2026</meta:user-defined>
    <meta:user-defined meta:name="OVERHEIDop.publicationIssue">394480</meta:user-defined>
    <meta:user-defined meta:name="OVERHEIDop.GmbID/DC.identifier">gmb-2026-394480</meta:user-defined>
    <meta:user-defined meta:name="OVERHEIDop.versieInformatie"/>
  </office:meta>
</office:document-meta>
</file>