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ven 1, 1211 MA Hilversum, Couperusweg 27, 1217 TB Hilversum, Verzoeklocatie 2026081801084 (toekomstbestendige herinrichting stadspark Oude Haven, kappen 176 bomen); 1998035; 18-08-2026; Status: Aanv</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Haven 1, 1211 MA Hilversum, Couperusweg 27, 1217 TB Hilversum, Verzoeklocatie 2026081801084 (toekomstbestendige herinrichting stadspark Oude Haven, kappen 176 bomen); 1998035; 18-08-2026; Status: Aanvraag ontvangen, gemeente Hilversum</text:p>
            <text:p text:style-name="common-al">
            
          </text:p>
            <text:p text:style-name="common-al">Datum indiening aanvraag: 18-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447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7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7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kappen</meta:user-defined>
    <meta:user-defined meta:name="OVERHEIDop.ActiviteitOmgevingsvergunning/OVERHEIDop.activiteit">ruimtelijke ordening</meta:user-defined>
    <meta:user-defined meta:name="OVERHEIDop.referentienummer">1998035</meta:user-defined>
    <meta:user-defined meta:name="DCTERMS.abstract">De volgende aanvraag omgevingsvergunning is binnengekom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Haven 1, 1211 MA Hilversum, Couperusweg 27, 1217 TB Hilversum, Verzoeklocatie 2026081801084 (toekomstbestendige herinrichting stadspark Oude Haven, kappen 176 bomen); 1998035; 18-08-2026; Status: Aanv</meta:user-defined>
    <meta:user-defined meta:name="DCTERMS.W3CDTF/DCTERMS.available">2026-08-20</meta:user-defined>
    <meta:user-defined meta:name="DCTERMS.W3CDTF/OVERHEIDop.jaargang">2026</meta:user-defined>
    <meta:user-defined meta:name="OVERHEIDop.publicationIssue">394478</meta:user-defined>
    <meta:user-defined meta:name="OVERHEIDop.GmbID/DC.identifier">gmb-2026-394478</meta:user-defined>
    <meta:user-defined meta:name="OVERHEIDop.versieInformatie"/>
  </office:meta>
</office:document-meta>
</file>