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erkstraat 2 b, 4231 BX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een aanvraag omgevingsvergunning (regulier) ontvangen voor het perceel Kerkstraat 2 b, 4231 BX Meerkerk. De aanvraag is geregistreerd onder zaaknummer OVR-2026-012242. De aanvraag betreft het plaatsen van een overkapp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44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42</meta:user-defined>
    <dc:language>nl</dc:language>
    <meta:user-defined meta:name="OVERHEIDop.locatietype/OVERHEIDop.gebiedsmarkering">Punt</meta:user-defined>
    <meta:user-defined meta:name="DC.title">Ingekomen aanvraag omgevingsvergunning Kerkstraat 2 b, 4231 BX Meerke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73</meta:user-defined>
    <meta:user-defined meta:name="OVERHEIDop.GmbID/DC.identifier">gmb-2026-394473</meta:user-defined>
    <meta:user-defined meta:name="OVERHEIDop.versieInformatie"/>
  </office:meta>
</office:document-meta>
</file>