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Drievriendenstraat 95 3014JP Rotterdam, Drievriendenstraat 97 3014JP Rotterdam, Drievriendenstraat 99 3014JP Rotterdam, Drievriendenstraat 101 3014JP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10-07-2026</text:span> een aanvraag voor een omgevingsvergunning, met kenmerk <text:span text:style-name="nadrukvet">Z2026-009517</text:span>/<text:span text:style-name="nadrukvet">2026071000002</text:span>, heeft ontvangen voor de Bouwactiviteit (omgevingsplan), Bouwactiviteit (technisch). <text:span text:style-name="nadrukcur">(Grondslag: Omgevingswet, artikel 5.1)</text:span></text:p>
            <text:p text:style-name="common-al">De aanvraag betreft een gevelwijziging en het wijzigen van het gebruik op de locatie Drievriendenstraat 95, 97, 99 en 101, 3014JP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47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517</meta:user-defined>
    <meta:user-defined meta:name="DCTERMS.abstract">een gevelwijziging en het wijzigen van het gebruik op de locatie Drievriendenstraat 95, 97, 99 en 101, 3014JP Rotterdam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Drievriendenstraat 95 3014JP Rotterdam, Drievriendenstraat 97 3014JP Rotterdam, Drievriendenstraat 99 3014JP Rotterdam, Drievriendenstraat 101 3014JP Rot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71</meta:user-defined>
    <meta:user-defined meta:name="OVERHEIDop.GmbID/DC.identifier">gmb-2026-394471</meta:user-defined>
    <meta:user-defined meta:name="OVERHEIDop.versieInformatie"/>
  </office:meta>
</office:document-meta>
</file>